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op het voordakvlak op de locatie Schrijversstraat 24 te Dordrecht zaaknummer 9003684466</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een dakkapel op het voordakvlak op de locatie Schrijversstraat 24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3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342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2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2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dakkapel op het voordakvlak op de locatie Schrijversstraat 24 te Dordrecht zaaknummer 9003684466</meta:user-defined>
    <meta:user-defined meta:name="DCTERMS.W3CDTF/DCTERMS.available">2026-07-29</meta:user-defined>
    <meta:user-defined meta:name="DCTERMS.W3CDTF/OVERHEIDop.jaargang">2026</meta:user-defined>
    <meta:user-defined meta:name="OVERHEIDop.publicationIssue">363425</meta:user-defined>
    <meta:user-defined meta:name="OVERHEIDop.GmbID/DC.identifier">gmb-2026-363425</meta:user-defined>
    <meta:user-defined meta:name="OVERHEIDop.versieInformatie"/>
  </office:meta>
</office:document-meta>
</file>