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Beuningenstraat 2, 1215 GS Hilversum, Van Beuningenstraat 40, 1215 GS Hilversum, Verzoeklocatie 2026072400451 (kappen 8 bomen Van Beuningenstraat); 1992583; 24-07-2026; Status: Aanvraag ontva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n Beuningenstraat 2, 1215 GS Hilversum, Van Beuningenstraat 40, 1215 GS Hilversum, Verzoeklocatie 2026072400451 (kappen 8 bomen Van Beuningenstraat); 1992583; 24-07-2026; Status: Aanvraag ontvangen, gemeente Hilversum</text:p>
            <text:p text:style-name="common-al">
            
          </text:p>
            <text:p text:style-name="common-al">Datum indiening aanvraag: 24-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340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0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0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2583</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Van Beuningenstraat 2, 1215 GS Hilversum, Van Beuningenstraat 40, 1215 GS Hilversum, Verzoeklocatie 2026072400451 (kappen 8 bomen Van Beuningenstraat); 1992583; 24-07-2026; Status: Aanvraag ontvangen,</meta:user-defined>
    <meta:user-defined meta:name="DCTERMS.W3CDTF/DCTERMS.available">2026-07-29</meta:user-defined>
    <meta:user-defined meta:name="DCTERMS.W3CDTF/OVERHEIDop.jaargang">2026</meta:user-defined>
    <meta:user-defined meta:name="OVERHEIDop.publicationIssue">363409</meta:user-defined>
    <meta:user-defined meta:name="OVERHEIDop.GmbID/DC.identifier">gmb-2026-363409</meta:user-defined>
    <meta:user-defined meta:name="OVERHEIDop.versieInformatie"/>
  </office:meta>
</office:document-meta>
</file>