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Moalderspaed 1, 9045 PR Bitgummole, Verzoeklocatie 2026072300402</text:p>
      <text:section text:name="zakelijke-mededeling_id1-3-2" text:style-name="zakelijke-mededeling">
        <text:section text:name="zakelijke-mededeling-tekst_id1-3-2-1" text:style-name="zakelijke-mededeling-tekst">
          <text:section text:name="tekst_id1-3-2-1-1" text:style-name="tekst">
            <text:p text:style-name="common-al">Op 23-07-2026 hebben burgemeester en wethouders van de gemeente Waadhoeke een aanvraag ontvangen voor een omgevingsvergunning op het adres Moalderspaed 1, 9045 PR Bitgummole, Verzoeklocatie 2026072300402. De vergunning is aangevraagd voor het plaatsen van een tijdelijke woonunit in verband met grote verbouwing. De aanvraag is geregistreerd onder zaaknummer 2026-194810.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634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4810</meta:user-defined>
    <meta:user-defined meta:name="DCTERMS.abstract">Aanvraag omgevingsvergunning voor het plaatsen van een tijdelijke woonunit in verband met grote verbouwing op locatie Moalderspaed 1, 9045 PR Bitgummole, Verzoeklocatie 2026072300402.</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Moalderspaed 1, 9045 PR Bitgummole, Verzoeklocatie 2026072300402</meta:user-defined>
    <meta:user-defined meta:name="DCTERMS.W3CDTF/DCTERMS.available">2026-07-29</meta:user-defined>
    <meta:user-defined meta:name="DCTERMS.W3CDTF/OVERHEIDop.jaargang">2026</meta:user-defined>
    <meta:user-defined meta:name="OVERHEIDop.publicationIssue">363402</meta:user-defined>
    <meta:user-defined meta:name="OVERHEIDop.GmbID/DC.identifier">gmb-2026-363402</meta:user-defined>
    <meta:user-defined meta:name="OVERHEIDop.versieInformatie"/>
  </office:meta>
</office:document-meta>
</file>