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voor het wijzigen van de bestemming 'gemengd' naar 'wonen', J.C. Beetslaan 135 2131 AK Hoofd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e volgende aanvraag te hebben ontvangen voor een omgevingsvergunning:</text:p>
            <text:p text:style-name="common-al">06-07-2026, voor het wijzigen van de bestemming 'gemengd' naar 'wonen', J.C. Beetslaan 135 2131 AK Hoofddorp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6338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8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8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573705</meta:user-defined>
    <meta:user-defined meta:name="DCTERMS.abstract">@ Bestemmingswijziging tuin JC Beetslaan 135.</meta:user-defined>
    <dc:language>nl</dc:language>
    <meta:user-defined meta:name="OVERHEIDop.locatietype/OVERHEIDop.gebiedsmarkering">Vlak</meta:user-defined>
    <meta:user-defined meta:name="DC.title">Ingediende aanvraag omgevingsvergunning, voor het wijzigen van de bestemming 'gemengd' naar 'wonen', J.C. Beetslaan 135 2131 AK Hoofddorp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388</meta:user-defined>
    <meta:user-defined meta:name="OVERHEIDop.GmbID/DC.identifier">gmb-2026-363388</meta:user-defined>
    <meta:user-defined meta:name="OVERHEIDop.versieInformatie"/>
  </office:meta>
</office:document-meta>
</file>