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outmankade 74-3 1013N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plitsen van woning op de derde verdieping naar 2 zelfstandige woningen </text:p>
            <text:p text:style-name="common-al">Zaakadres: Houtmankade 74-3 1013NA Amsterdam</text:p>
            <text:p text:style-name="common-al">Datum ontvangst: 23-06-2026</text:p>
            <text:p text:style-name="common-al">Zaaknummer: Z2026-027519</text:p>
            <text:p text:style-name="common-al">DSO-nummer: 202606230046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338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38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38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519</meta:user-defined>
    <meta:user-defined meta:name="DCTERMS.abstract">Realiseren 2 zelfstandig woningen Houtmankade 74-3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Houtmankade 74-3 1013NA Amster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381</meta:user-defined>
    <meta:user-defined meta:name="OVERHEIDop.GmbID/DC.identifier">gmb-2026-363381</meta:user-defined>
    <meta:user-defined meta:name="OVERHEIDop.versieInformatie"/>
  </office:meta>
</office:document-meta>
</file>