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Oudebildtdijk 278, 9076 GH St.-Annaparochie, Verzoeklocatie 2026072001805</text:p>
      <text:section text:name="zakelijke-mededeling_id1-3-2" text:style-name="zakelijke-mededeling">
        <text:section text:name="zakelijke-mededeling-tekst_id1-3-2-1" text:style-name="zakelijke-mededeling-tekst">
          <text:section text:name="tekst_id1-3-2-1-1" text:style-name="tekst">
            <text:p text:style-name="common-al">Op 20-07-2026 hebben burgemeester en wethouders van de gemeente Waadhoeke een aanvraag ontvangen voor een omgevingsvergunning op het adres Oudebildtdijk 278, 9076 GH St.-Annaparochie, Verzoeklocatie 2026072001805. De vergunning is aangevraagd voor het legaliseren van zonnepanelen op een verdiept talud. De aanvraag is geregistreerd onder zaaknummer 2026-192052.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6336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6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6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052</meta:user-defined>
    <meta:user-defined meta:name="DCTERMS.abstract">Aanvraag omgevingsvergunning voor het legaliseren van zonnepanelen op een verdiept talud op locatie Oudebildtdijk 278, 9076 GH St.-Annaparochie, Verzoeklocatie 2026072001805.</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Oudebildtdijk 278, 9076 GH St.-Annaparochie, Verzoeklocatie 2026072001805</meta:user-defined>
    <meta:user-defined meta:name="DCTERMS.W3CDTF/DCTERMS.available">2026-07-29</meta:user-defined>
    <meta:user-defined meta:name="DCTERMS.W3CDTF/OVERHEIDop.jaargang">2026</meta:user-defined>
    <meta:user-defined meta:name="OVERHEIDop.publicationIssue">363369</meta:user-defined>
    <meta:user-defined meta:name="OVERHEIDop.GmbID/DC.identifier">gmb-2026-363369</meta:user-defined>
    <meta:user-defined meta:name="OVERHEIDop.versieInformatie"/>
  </office:meta>
</office:document-meta>
</file>