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Westeremderweg 1, 9919TH Lopper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3 juli 2026 heeft de gemeente Eemsdelta een aanvraag ontvangen voor het verbouwen en versterken van de hoofdschuur en het voorhuis op de locatie Westeremderweg 1, 9919TH Loppersum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6336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36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36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873</meta:user-defined>
    <meta:user-defined meta:name="DCTERMS.abstract">23 juli 2026 voor het verbouwing en versterking van de hoofdschuur en het voorhuis op de locatie Westeremderweg 1, 9919TH Loppersum.</meta:user-defined>
    <dc:language>nl</dc:language>
    <meta:user-defined meta:name="OVERHEIDop.locatietype/OVERHEIDop.gebiedsmarkering">Vlak</meta:user-defined>
    <meta:user-defined meta:name="DC.title">Kennisgeving ontvangst aanvraag omgevingsvergunning Westeremderweg 1, 9919TH Loppersu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3362</meta:user-defined>
    <meta:user-defined meta:name="OVERHEIDop.GmbID/DC.identifier">gmb-2026-363362</meta:user-defined>
    <meta:user-defined meta:name="OVERHEIDop.versieInformatie"/>
  </office:meta>
</office:document-meta>
</file>