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Abel Eppensstraat te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eft de gemeente Eemsdelta een aanvraag ontvangen voor het nieuw te bouwen van 28 woningen op de locatie Abel Eppensstraat te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335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63</meta:user-defined>
    <meta:user-defined meta:name="DCTERMS.abstract">23 juli 2026 voor het nieuwbouwen van 28 woningen op de locatie Abel Eppensstraat te Appingedam.</meta:user-defined>
    <dc:language>nl</dc:language>
    <meta:user-defined meta:name="OVERHEIDop.locatietype/OVERHEIDop.gebiedsmarkering">Vlak</meta:user-defined>
    <meta:user-defined meta:name="DC.title">Kennisgeving ontvangst aanvraag omgevingsvergunning Abel Eppensstraat te Appinge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354</meta:user-defined>
    <meta:user-defined meta:name="OVERHEIDop.GmbID/DC.identifier">gmb-2026-363354</meta:user-defined>
    <meta:user-defined meta:name="OVERHEIDop.versieInformatie"/>
  </office:meta>
</office:document-meta>
</file>