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Deels akkoord Omgevingsvergunning, het bouwen van een dakopbouw, Turkooislaan 23, 3523GJ Utrecht, GU-Z2026-004875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Turkooislaan 23, 3523GJ Utrecht</text:p>
            <text:p text:style-name="common-al">GU-Z2026-0048755</text:p>
            <text:p text:style-name="common-al">Toelichting: het bouwen van een dakopbouw</text:p>
            <text:p text:style-name="common-al">Besluit: Deels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7 septem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63351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351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351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6-0048755</meta:user-defined>
    <meta:user-defined meta:name="DCTERMS.abstract">Toelichting: het bouwen van een dakopbouw</meta:user-defined>
    <dc:language>nl</dc:language>
    <meta:user-defined meta:name="OVERHEIDop.locatietype/OVERHEIDop.gebiedsmarkering">Vlak</meta:user-defined>
    <meta:user-defined meta:name="DC.title">Deels akkoord Omgevingsvergunning, het bouwen van een dakopbouw, Turkooislaan 23, 3523GJ Utrecht, GU-Z2026-0048755</meta:user-defined>
    <meta:user-defined meta:name="OVERHEIDop.datumEindeReactietermijn">2026-09-07</meta:user-defined>
    <meta:user-defined meta:name="OVERHEIDop.terinzageleggingBG">https://jeleefomgeving.nl/inzien/002220647/d4265c18-3715-40d6-aa57-6fa03b345882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351</meta:user-defined>
    <meta:user-defined meta:name="OVERHEIDop.GmbID/DC.identifier">gmb-2026-363351</meta:user-defined>
    <meta:user-defined meta:name="OVERHEIDop.versieInformatie"/>
  </office:meta>
</office:document-meta>
</file>