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Verzoeklocatie 2026072301688, Wâlters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hebben burgemeester en wethouders van de gemeente Dantumadiel een aanvraag ontvangen voor een omgevingsvergunning in en om Wâlterswâld. De aanvraag is geregistreerd onder zaaknummer 2026-197387. De aanvraag betreft het uitvoeren van werkzaamheden aan kabels en leiding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
            
          </text:p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 Hiervoor kunt u contact opnemen met de gemeente via telefoonnummer (0511) 71 7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antumadiel</text:p>
            </table:table-cell>
            <table:table-cell office:value-type="string" table:style-name="header.C">
              <text:p text:style-name="headerright"><text:span text:style-name="nr">Nr. 36331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1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31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antum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antumadiel</meta:user-defined>
    <meta:user-defined meta:name="OVERHEID.Gemeente/OVERHEID.authority">Dantumadi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6-197387</meta:user-defined>
    <meta:user-defined meta:name="DCTERMS.abstract">Aanvraag omgevingsvergunning voor het uitvoeren van werkzaamheden aan kabels en leidingen op</meta:user-defined>
    <dc:language>nl</dc:language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Ontvangst aanvraag omgevingsvergunning Verzoeklocatie 2026072301688, Wâlterswâl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3319</meta:user-defined>
    <meta:user-defined meta:name="OVERHEIDop.GmbID/DC.identifier">gmb-2026-363319</meta:user-defined>
    <meta:user-defined meta:name="OVERHEIDop.versieInformatie"/>
  </office:meta>
</office:document-meta>
</file>