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, Frisialaan 51, 3841 DN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-07-2026 besloten om de beslistermijn op de aanvraag met zaaknummer 02430000256774 voor plan realiseren van 3 appartementen op locatie Frisialaan 51, 3841 DN Harderwijk met 6 weken te verlengen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last-al">Bent u belanghebbend, dan kunt u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AA Zeewolde. De termijn voor het indienen van een bezwaar start op 28-07-2026 en bedraagt 6 weken. Voor meer informatie kunt u contact opnemen via het contactformulier op de website www.harderwijk.nl of telefoonnummer 0341-4119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329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2430000256774</meta:user-defined>
    <dc:language>nl</dc:language>
    <meta:user-defined meta:name="OVERHEIDop.locatietype/OVERHEIDop.gebiedsmarkering">Punt</meta:user-defined>
    <meta:user-defined meta:name="DC.title">Verlenging beslistermijn, Frisialaan 51, 3841 DN Harderw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97</meta:user-defined>
    <meta:user-defined meta:name="OVERHEIDop.GmbID/DC.identifier">gmb-2026-363297</meta:user-defined>
    <meta:user-defined meta:name="OVERHEIDop.versieInformatie"/>
  </office:meta>
</office:document-meta>
</file>