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kappen van 17 bomen en herplanting in de Binnenvaert aan Verzoeklocatie 2026030300192, Binnenvaert, Loon op Zand (LOO00) M 3341, Loon op Zand (LOO00) M 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30300192, Binnenvaert, Loon op Zand (LOO00) M 3341, Loon op Zand (LOO00) M 2023,</text:span> het kappen van 17 bomen en herplanting in de Binnenvaert (0809Z2604950 verzonden 27-07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27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09Z2604950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Toestemming voor het kappen van 17 bomen en herplanting in de Binnenvaert aan Verzoeklocatie 2026030300192, Binnenvaert, Loon op Zand (LOO00) M 3341, Loon op Zand (LOO00) M 2023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79</meta:user-defined>
    <meta:user-defined meta:name="OVERHEIDop.GmbID/DC.identifier">gmb-2026-363279</meta:user-defined>
    <meta:user-defined meta:name="OVERHEIDop.versieInformatie"/>
  </office:meta>
</office:document-meta>
</file>