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kappen van één Zwarte Els en vijf Zomereiken, Raalterweg N766,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28 september 2026</text:span>
          </text:p>
            <text:p text:style-name="common-al">
            <text:span text:style-name="nadrukvet">Locatie:</text:span> Raalterweg N766, Deventer</text:p>
            <text:p text:style-name="common-al">
            <text:span text:style-name="nadrukvet">Zaakomschrijving:</text:span> het kappen van één Zwarte Els en vijf Zomereiken</text:p>
            <text:p text:style-name="common-al">
            <text:span text:style-name="nadrukvet">Zaaknummer:</text:span> Z2026-0000598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98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327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7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7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5986</meta:user-defined>
    <meta:user-defined meta:name="DCTERMS.abstract">het kappen van één Zwarte Els en vijf Zomereik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kappen van één Zwarte Els en vijf Zomereiken, Raalterweg N766, Devente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78</meta:user-defined>
    <meta:user-defined meta:name="OVERHEIDop.GmbID/DC.identifier">gmb-2026-363278</meta:user-defined>
    <meta:user-defined meta:name="OVERHEIDop.versieInformatie"/>
  </office:meta>
</office:document-meta>
</file>