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uitbreiden van de tijdelijke depotlocatie 102 op de locatie Waalbandijk 0 te IJzendoorn zaaknummer ODR2610849</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het uitbreiden van de tijdelijke depotlocatie 102 aan de Waalbandijk 0 te IJzendoor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3 juli 2026. De gemeente neemt daarover waarschijnlijk 17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6326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6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6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uitbreiden van de tijdelijke depotlocatie 102 op de locatie Waalbandijk 0 te IJzendoorn zaaknummer ODR2610849</meta:user-defined>
    <meta:user-defined meta:name="DCTERMS.W3CDTF/DCTERMS.available">2026-07-29</meta:user-defined>
    <meta:user-defined meta:name="DCTERMS.W3CDTF/OVERHEIDop.jaargang">2026</meta:user-defined>
    <meta:user-defined meta:name="OVERHEIDop.publicationIssue">363269</meta:user-defined>
    <meta:user-defined meta:name="OVERHEIDop.GmbID/DC.identifier">gmb-2026-363269</meta:user-defined>
    <meta:user-defined meta:name="OVERHEIDop.versieInformatie"/>
  </office:meta>
</office:document-meta>
</file>