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ituatietekeningZ26-069133d.d.090726i85e77100-c238-460f-b99d-57583556b9df.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3-1">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3-2">
      <text:list-level-style-bullet style:num-suffix="" text:bullet-char="​" text:level="1">
        <style:list-level-properties text:min-label-width="10mm"/>
      </text:list-level-style-bullet>
    </text:list-style>
    <text:list-style style:name="id1-3-2-3-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3-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3-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3-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3-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Verkeersbesluit: Intrekken eenrichtingsverkeer voor vrachtauto's aan de Schaapweg, Vlodrop</text:p>
      <text:section text:name="regeling_id1-3-2" text:style-name="regeling">
        <text:section text:name="aanhef_id1-3-2-1" text:style-name="aanhef">
          <text:section text:name="context_id1-3-2-1-1" text:style-name="context">
            <text:p text:style-name="context.al">
            <text:span text:style-name="nadrukvet">Gem.reg.nr. </text:span>Z26-069133</text:p>
            <text:p text:style-name="context_bottom"/>
          </text:section>
          <text:p text:style-name="aanhef_wie">Specialist/beleidsmedewerker Openbare Werken, Verkeer G. Brings</text:p>
          <text:section text:name="considerans_id1-3-2-1-3" text:style-name="considerans">
            <text:p text:style-name="tussenkopcur">
            <text:span text:style-name="nadrukvet">BURGEMEESTER EN WETHOUDERS VAN ROERDALEN</text:span>
          </text:p>
            <text:p text:style-name="considerans.al">
            <text:span text:style-name="nadrukvet">Gelet op: </text:span>
          </text:p>
            <text:p text:style-name="considerans.al">De bepalingen in de Wegenverkeerswet 1994, het Reglement Verkeersregels en Verkeerstekens 1990, het Besluit Administratieve Bepalingen inzake het Wegverkeer (BABW) en de Algemene wet bestuursrecht; -</text:p>
            <text:p text:style-name="considerans.al">
            <text:span text:style-name="nadrukvet">Overwegende:</text:span>
          </text:p>
            <text:p text:style-name="considerans.al">Op grond van artikel 15, eerste lid, van de Wegenverkeerswet 1994 moet een verkeersbesluit worden genomen voor de plaatsing of verwijdering van de in artikel 12 van het Besluit administratieve bepalingen inzake het wegverkeer genoemde verkeerstekens, alsmede voor de onderborden voor zover daardoor een gebod of verbod ontstaat of wordt gewijzigd.</text:p>
            <text:p text:style-name="considerans.al">
            <text:span text:style-name="nadrukvet">Uit het oogpunt van: </text:span>
          </text:p>
            <text:p text:style-name="considerans.al">Het verzekeren van de veiligheid op de wegen;</text:p>
            <text:p text:style-name="considerans.al">Het beschermen van de weggebruikers en passagiers ;</text:p>
            <text:p text:style-name="considerans.al">Het in stand houden van de weg en het waarborgen van de bruikbaarheid daarvan;</text:p>
            <text:p text:style-name="considerans.al">Het zoveel mogelijk waarborgen van de vrijheid van het verkeer.</text:p>
            <text:p text:style-name="considerans.al">
            <text:span text:style-name="nadrukvet">Is het gewenst om</text:span>
          </text:p>
            <text:p text:style-name="considerans.al">Het bestaande eenrichtingsverkeer voor vrachtauto’s dat geldt op de Schaapweg tussen de Sportlaan en de Angsterweg in Vlodrop om te draaien.</text:p>
            <text:p text:style-name="considerans.al">
            <text:span text:style-name="nadrukvet">Motivering </text:span>
          </text:p>
            <text:p text:style-name="considerans.al">Op de Schaapweg in Vlodrop geldt momenteel eenrichtingsverkeer voor vrachtauto’s. Deze maatregel is in het verleden ingesteld in samenhang met de destijds geldende venstertijden voor vrachtautoverkeer op de Sportlaan. Door deze regeling werd het vrachtverkeer gedurende bepaalde tijdsvensters geleid via een vaste route, waarbij verkeersveiligheid, leefbaarheid en de doorstroming in de omgeving werden gewaarborgd.</text:p>
            <text:p text:style-name="considerans.al">De gemeente heeft besloten de venstertijden voor vrachtautoverkeer op de Sportlaan in te trekken en tegelijkertijd op de Sportlaan een permanente geslotenverklaring voor vrachtauto’s in te stellen. Om te voorkomen dat vrachtverkeer hierdoor wordt gedwongen gebruik te maken van minder geschikte wegen of onnodige omrijafstanden moet afleggen, is het noodzakelijk een alternatieve en verkeerskundig verantwoorde route beschikbaar te stellen.</text:p>
            <text:p text:style-name="considerans.al">De Schaapweg vormt, gelet op de wegcategorie, inrichting en aansluiting op het omliggende wegennet, een geschikte alternatieve verbinding voor vrachtverkeer van en naar de Angsterweg en Kerkstraat. Het handhaven van het eenrichtingsverkeer voor vrachtauto’s op de Schaapweg zou de bereikbaarheid van bedrijven en bestemmingen voor vrachtverkeer aanzienlijk beperken en kan leiden tot ongewenste verkeersstromen op andere wegen binnen de kern van Vlodrop.</text:p>
            <text:p text:style-name="considerans.al">Uit verkeerskundige beoordeling blijkt dat het toelaten van tweerichtingsverkeer voor vrachtauto’s op de Schaapweg niet leidt tot onevenredige gevolgen voor de verkeersveiligheid of de bruikbaarheid van de weg. De weg beschikt over voldoende capaciteit om het verwachte vrachtverkeer af te wikkelen. Daarnaast draagt het opheffen van het eenrichtingsverkeer bij aan een logische en begrijpelijke routering voor weggebruikers.</text:p>
            <text:p text:style-name="considerans.al">Met het intrekken van het eenrichtingsverkeer voor vrachtauto’s op de Schaapweg wordt derhalve voorzien in een passend alternatief voor de vervallen route via de Sportlaan.</text:p>
            <text:p text:style-name="considerans.al">
            <text:span text:style-name="nadrukvet">
              <text:span text:style-name="nadrukcur">Juridisch kader verkeersbesluit </text:span>
            </text:span>
          </text:p>
            <text:p text:style-name="considerans.al">Van belang zijn de bepalingen in de Wegenverkeerswet 1994, het Reglement Verkeersregels en Verkeerstekens 1990 (RVV) en het Besluit Administratieve bepalingen inzake het Wegverkeer (BABW). In artikel 15, lid 1 van de Wegenverkeerswet is opgenomen dat voor het plaatsen en verwijderen van verkeerstekens een verkeersbesluit vereist is. In het BABW is nader gespecificeerd voor welke verkeerstekens een verkeersbesluit nodig is. </text:p>
            <text:p text:style-name="considerans.al">In artikel 15, lid 2 van de Wegenverkeerswet is opgenomen dat voor het plaatsen of verwijderen van (fysieke) maatregelen die leiden tot een beperking of uitbreiding van het aantal categorieën weggebruikers die gebruik kunnen maken van een weg een verkeersbesluit is vereist. </text:p>
            <text:p text:style-name="considerans.al">Artikel 12 van het BABW bepaalt dat: </text:p>
            <text:p text:style-name="considerans.al">De plaatsing of verwijdering van de hierna genoemde verkeerstekens moet geschieden krachtens een verkeersbesluit: </text:p>
            <text:p text:style-name="considerans.al">a) de borden die zijn opgenomen in de hoofdstukken A tot en met G van bijlage1,</text:p>
            <text:p text:style-name="considerans.al"> behorende bij het RVV 1990, uitgezonderd de borden C22 en E9, alsmede de borden E4, </text:p>
            <text:p text:style-name="considerans.al">E12 en E13, tenzij onder deze verkeersborden een onderbord als bedoeld in artikel 8, tweede lid, onderdeel d, wordt aangebracht; </text:p>
            <text:p text:style-name="considerans.al">b) de volgende verkeerstekens op het wegdek: </text:p>
            <text:p text:style-name="considerans.al">1. doorgetrokken strepen;</text:p>
            <text:p text:style-name="considerans.al"> 2. aanduiding van fietsstroken;</text:p>
            <text:p text:style-name="considerans.al">3. aanduiding van busstroken en busbanen;</text:p>
            <text:p text:style-name="considerans.al">4. voetgangersoversteekplaatsen;</text:p>
            <text:p text:style-name="considerans.al">5. gele doorgetrokken strepen;</text:p>
            <text:p text:style-name="considerans.al">6. gele onderbroken strepen</text:p>
            <text:p text:style-name="considerans.al"> 7. haaientanden </text:p>
            <text:p text:style-name="considerans.al">In onderstaande tekst wordt aangegeven waar borden worden geplaatst en markeringen worden aangebracht. </text:p>
            <text:p text:style-name="considerans.al">Uit artikel 12 BABW blijkt dat voor het plaatsen of verwijderen van fysieke maatregelen, zoals drempels en inritconstructies, geen verkeersbesluit vereist is. Deze fysieke maatregelen vallen dan ook buiten het verkeersbesluit. </text:p>
            <text:p text:style-name="considerans.al">
            <text:span text:style-name="nadrukvet">
              <text:span text:style-name="nadrukcur">Aanpak en inrichting</text:span>
            </text:span>
          </text:p>
            <text:p text:style-name="considerans.al">Intrekken van deze maatregel gebeurt door het verwijderen van de verkeersborden C2 en C3 (RVV 1990) en de onderborden OB11. Uitvoering conform situatietekening Z26-069133.</text:p>
            <text:p text:style-name="considerans.al">
            <text:span text:style-name="nadrukvet">Belangenafweging </text:span>
          </text:p>
            <text:p text:style-name="considerans.al"> Overwegende dat:</text:p>
            <text:p text:style-name="considerans.al">- Op de Sportlaan te Vlodrop een permanente geslotenverklaring voor vrachtauto’s wordt ingesteld; </text:p>
            <text:p text:style-name="considerans.al">- Hiermee de bestaande mogelijkheid voor vrachtauto’s om gebruik te maken van de Sportlaan komt te vervallen; </text:p>
            <text:p text:style-name="considerans.al">- De eerder op de Sportlaan geldende venstertijden voor vrachtauto’s worden ingetrokken, waardoor de verkeerskundige samenhang met het op de Schaapweg ingestelde eenrichtingsverkeer voor vrachtauto’s is komen te vervallen; </text:p>
            <text:p text:style-name="considerans.al">- Het wenselijk is dat vrachtverkeer dat bestemmingen heeft aan de Angsterweg, Kerkstraat en omliggende wegen kan beschikken over een logische, veilige en doelmatige route; </text:p>
            <text:p text:style-name="considerans.al">- De Schaapweg qua inrichting, functie en ligging binnen het wegennet geschikt is om als alternatieve route voor vrachtauto’s te dienen; </text:p>
            <text:p text:style-name="considerans.al">- Het handhaven van het eenrichtingsverkeer voor vrachtauto’s op de Schaapweg zou leiden tot onnodige omrijdbewegingen en een minder efficiënte bereikbaarheid van bedrijven en andere bestemmingen; </text:p>
            <text:p text:style-name="considerans.al">- Het opheffen van het eenrichtingsverkeer voor vrachtauto’s bijdraagt aan een herkenbare en eenduidige verkeersstructuur voor het vrachtverkeer; </text:p>
            <text:p text:style-name="considerans.al">- Uit verkeerskundige overwegingen geen bezwaren bestaan tegen het toestaan van vrachtverkeer in beide richtingen op de Schaapweg; </text:p>
            <text:p text:style-name="considerans.al">- De verkeersveiligheid, de bruikbaarheid van de weg en de doorstroming van het verkeer door deze maatregel niet onevenredig worden aangetast;</text:p>
            <text:p text:style-name="considerans.al">- De belangen van een doelmatige bereikbaarheid voor bedrijven, leveranciers en overige weggebruikers zwaarder wegen dan het belang van het handhaven van de huidige beperking; Met het intrekken van het eenrichtingsverkeer voor vrachtauto’s op de Schaapweg een passend alternatief wordt geboden voor de vervallen route via de Sportlaan;</text:p>
            <text:p text:style-name="considerans.al">- Voor zover belanghebbenden nadelige gevolgen ondervinden van het besluit deze niet onevenredig zijn in verhouding tot de met dit besluit te dienen doelen (artikel 3:4, lid 2, van de Algemene wet bestuursrecht).</text:p>
            <text:p text:style-name="considerans.al">
            <text:span text:style-name="nadrukvet">Gehoord </text:span>
          </text:p>
            <text:p text:style-name="considerans.al">Overeenkomstig artikel 24 van het Besluit Administratieve Bepalingen inzake het Wegverkeer is overleg gepleegd omtrent deze maatregel met de taakaccenthouder verkeer van de basiseenheid Echt-Susteren-Roerdalen van de politieregio Limburg en dat zij positief adviseert. Het betreffende advies is afgegeven op zondag 26 juli 2026.</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
            <text:list text:style-name="id1-3-2-2-1-2">
              <text:list-item text:style-override="id1-3-2-2-1-2-1">
                <text:number>I.</text:number>
                <text:p text:style-name="al">Intrekken van het verkeersbesluit geregistreerd onder Z25-054303 en wel door het geldende eenrichtingsverkeer voor vrachtauto’s op de Schaapweg in te trekken; </text:p>
              </text:list-item>
            </text:list>
            <text:list text:style-name="id1-3-2-2-1-3">
              <text:list-item text:style-override="id1-3-2-2-1-3-1">
                <text:number>II.</text:number>
                <text:p text:style-name="al">Een en ander uit te voeren door het verwijderen van de verkeersborden C02 en C03 (RVV 1990) en de onderborden OB11, conform bijgevoegde situatietekening Z26-069133. </text:p>
                <text:p text:style-name="al">
                <draw:frame><draw:text-box><text:section text:name="plaatje_id1-3-2-2-1-3-1-3-1" text:style-name="plaatje">
                  <text:p text:style-name="illustratie_id1-3-2-2-1-3-1-3-1-1"><draw:frame draw:style-name="illustratie_id1-3-2-2-1-3-1-3-1-1" text:anchor-type="paragraph" svg:width="150mm" svg:height="106mm"><draw:image xlink:href="Pictures/SituatietekeningZ26-069133d.d.090726i85e77100-c238-460f-b99d-57583556b9df.jpg" xlink:type="simple"/></draw:frame></text:p>
                </text:section></draw:text-box></draw:frame>
              </text:p>
              </text:list-item>
              <text:list-item text:style-override="id1-3-2-2-1-3-2">
                <text:number/>
                <text:p text:style-name="al"/>
                <text:p text:style-name="al">St. Odiliënberg, 9 juli 2026</text:p>
                <text:p text:style-name="al"/>
                <text:p text:style-name="al">Hoogachtend, </text:p>
                <text:p text:style-name="al"/>
                <text:p text:style-name="al">Burgemeester en wethouders van de gemeente Roerdalen,</text:p>
                <text:p text:style-name="al">krachtens mandaat, </text:p>
                <text:p text:style-name="al"/>
                <text:p text:style-name="al">G (Guus) Brings</text:p>
                <text:p text:style-name="al">Specialist/beleidsmedewerker Openbare Werken, Verkeer</text:p>
                <text:p text:style-name="al"/>
              </text:list-item>
            </text:list>
            <text:p text:style-name="tekst_bottom"/>
          </text:section>
        </text:section>
        <text:section text:name="bezwaarschrift_id1-3-2-3" text:style-name="bezwaarschrift">
          <text:p text:style-name="bezwaarschrift_top"/>
          <text:p text:style-name="tussenkopvetcur">Bezwaar</text:p>
          <text:p text:style-name="tussenkopcur">Op grond van de Algemene wet bestuursrecht kan iedereen wiens belang rechtstreeks bij dit besluit is betrokken, hiertegen binnen zes weken na de dag waarop dit besluit bekend is gemaakt, een bezwaarschrift indienen. Het bezwaarschrift moet worden gericht aan het college van Burgemeester en Wethouders van Roerdalen, Postbus 6099, 6077 ZH Sint Odiliënberg. Het maken van bezwaar schorst niet de werking van dit besluit. </text:p>
          <text:p text:style-name="bezwaarschrift_al">Het bezwaarschrift moet ten minste bevatten: </text:p>
          <text:p text:style-name="bezwaarschrift_al"/>
          <text:list text:style-name="id1-3-2-3-5">
            <text:list-item text:style-override="id1-3-2-3-5-1">
              <text:number>a)</text:number>
              <text:p text:style-name="al">naam en adres </text:p>
            </text:list-item>
            <text:list-item text:style-override="id1-3-2-3-5-2">
              <text:number>b)</text:number>
              <text:p text:style-name="al">de dagtekening </text:p>
            </text:list-item>
            <text:list-item text:style-override="id1-3-2-3-5-3">
              <text:number>c)</text:number>
              <text:p text:style-name="al">omschrijving van het besluit waartegen het bezwaarschrift gericht is; Verkeersbesluit "Z26-069133 Intrekken eenrichtingsverkeer voor vrachtauto's aan de Schaapweg, Vlodrop"</text:p>
            </text:list-item>
            <text:list-item text:style-override="id1-3-2-3-5-4">
              <text:number>d)</text:number>
              <text:p text:style-name="al">de gronden van het bezwaar  </text:p>
              <text:p text:style-name="al">Wanneer u van mening bent dat vanwege spoed niet op het besluit op uw bezwaarschrift gewacht kan worden, kunt u bij de voorzieningsrechter van de Rechtbank Limburg, sector Bestuursrecht, Postbus 950 te 6040 AZ Roermond verzoeken dit besluit te schorsen en/of een voorlopige voorziening te treffen.</text:p>
            </text:list-item>
          </text:list>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1-3-1-1" style:parent-style-name="Standard">
      <style:paragraph-properties style:line-spacing="0mm" style:text-autospace="none" ofo:line-height="0.001cm"/>
    </style:style>
    <style:style style:family="graphic" style:name="illustratie_id1-3-2-2-1-3-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erdalen</text:p>
            </table:table-cell>
            <table:table-cell office:value-type="string" table:style-name="header.C">
              <text:p text:style-name="headerright"><text:span text:style-name="nr">Nr. 36325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25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25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erdalen</meta:user-defined>
    <meta:user-defined meta:name="OVERHEID.Gemeente/OVERHEID.authority">Roerdalen</meta:user-defined>
    <meta:user-defined meta:name="OVERHEID.Informatietype/DC.type">officiële publicatie</meta:user-defined>
    <meta:user-defined meta:name="OVERHEIDop.Rubriek/DC.type">verkeersbesluit of -mededeling</meta:user-defined>
    <meta:user-defined meta:name="OVERHEID.Gemeente/DCTERMS.publisher">Roerdal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Roerdalen - Intrekken eenrichtingsverkeer voor vrachtauto's - Schaapweg in Vlodrop</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6-069133</meta:user-defined>
    <meta:user-defined meta:name="DCTERMS.abstract">Intrekken eenrichtingsverkeer voor vrachtauto's aan de Schaapweg, Vlodrop</meta:user-defined>
    <meta:user-defined meta:name="OVERHEIDop.verkeersbordcode">C2</meta:user-defined>
    <meta:user-defined meta:name="OVERHEIDop.verkeersbordcode">C3</meta:user-defined>
    <dc:language>nl</dc:language>
    <meta:user-defined meta:name="OVERHEIDop.locatietype/OVERHEIDop.gebiedsmarkering">Punt</meta:user-defined>
    <meta:user-defined meta:name="OVERHEIDop.locatietype/OVERHEIDop.gebiedsmarkering">Punt</meta:user-defined>
    <meta:user-defined meta:name="DC.title">Verkeersbesluit: Intrekken eenrichtingsverkeer voor vrachtauto's aan de Schaapweg, Vlodrop</meta:user-defined>
    <meta:user-defined meta:name="DCTERMS.W3CDTF/DCTERMS.available">2026-08-10</meta:user-defined>
    <meta:user-defined meta:name="OVERHEIDop.externeBijlage">Situatietekening Z26-069133|exb-2026-27067</meta:user-defined>
    <meta:user-defined meta:name="DCTERMS.W3CDTF/OVERHEIDop.jaargang">2026</meta:user-defined>
    <meta:user-defined meta:name="OVERHEIDop.publicationIssue">363251</meta:user-defined>
    <meta:user-defined meta:name="OVERHEIDop.GmbID/DC.identifier">gmb-2026-363251</meta:user-defined>
    <meta:user-defined meta:name="OVERHEIDop.versieInformatie"/>
  </office:meta>
</office:document-meta>
</file>