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itsezoom 9 in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3 juli 2026 een aanvraag om een omgevingsvergunning ontvangen. Het gaat over het realiseren van een ballonhal 1 op de locatie Britsezoom 9 in Nieuwerkerk aan den IJssel. De aanvraag is geregistreerd onder kenmerk 2026-00017425.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632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7425</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ritsezoom 9 in Nieuwerkerk aan den IJssel</meta:user-defined>
    <meta:user-defined meta:name="DCTERMS.W3CDTF/DCTERMS.available">2026-07-29</meta:user-defined>
    <meta:user-defined meta:name="DCTERMS.W3CDTF/OVERHEIDop.jaargang">2026</meta:user-defined>
    <meta:user-defined meta:name="OVERHEIDop.publicationIssue">363234</meta:user-defined>
    <meta:user-defined meta:name="OVERHEIDop.GmbID/DC.identifier">gmb-2026-363234</meta:user-defined>
    <meta:user-defined meta:name="OVERHEIDop.versieInformatie"/>
  </office:meta>
</office:document-meta>
</file>