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kappen van 1 boom en herplanting  in de Buitenvaert  aan Verzoeklocatie 2026030300151, buitenvaert, Loon op Zand (LOO00) M 22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6030300151, buitenvaert, Loon op Zand (LOO00) M 2258,</text:span> het kappen van 1 boom en herplanting  in de Buitenvaert  (0809Z2604953 verzonden 27-07-2026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6322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2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2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809Z2604953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Toestemming voor het kappen van 1 boom en herplanting  in de Buitenvaert  aan Verzoeklocatie 2026030300151, buitenvaert, Loon op Zand (LOO00) M 2258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221</meta:user-defined>
    <meta:user-defined meta:name="OVERHEIDop.GmbID/DC.identifier">gmb-2026-363221</meta:user-defined>
    <meta:user-defined meta:name="OVERHEIDop.versieInformatie"/>
  </office:meta>
</office:document-meta>
</file>