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Z26-069132d.d.090726i03d852d8-113f-495a-97e0-630df2197ae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Intrekken venstertijden met betrekking tot de geslotenverklaring voor vrachtauto's op de Sportlaan, Vlodrop</text:p>
      <text:section text:name="regeling_id1-3-2" text:style-name="regeling">
        <text:section text:name="aanhef_id1-3-2-1" text:style-name="aanhef">
          <text:section text:name="context_id1-3-2-1-1" text:style-name="context">
            <text:p text:style-name="context.al">
            <text:span text:style-name="nadrukvet">Gem.reg.nr. </text:span>Z26-069132</text:p>
            <text:p text:style-name="context_bottom"/>
          </text:section>
          <text:p text:style-name="aanhef_wie">Specialist/beleidsmedewerker Openbare Werken, Verkeer G. Brings</text:p>
          <text:section text:name="considerans_id1-3-2-1-3" text:style-name="considerans">
            <text:p text:style-name="tussenkopcur">
            <text:span text:style-name="nadrukvet">BURGEMEESTER EN WETHOUDERS VAN ROERDALEN</text:span>
          </text:p>
            <text:p text:style-name="considerans.al">
            <text:span text:style-name="nadrukvet">Gelet op: </text:span>
          </text:p>
            <text:p text:style-name="considerans.al">De bepalingen in de Wegenverkeerswet 1994, het Reglement Verkeersregels en Verkeerstekens 1990, het Besluit Administratieve Bepalingen inzake het Wegverkeer (BABW) en de Algemene wet bestuursrecht; -</text:p>
            <text:p text:style-name="considerans.al">
            <text:span text:style-name="nadrukvet">Overwegende:</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Het verzekeren van de veiligheid op de wegen;</text:p>
            <text:p text:style-name="considerans.al">Het beschermen van de weggebruikers en passagiers ;</text:p>
            <text:p text:style-name="considerans.al">Het in stand houden van de weg en het waarborgen van de bruikbaarheid daarvan;</text:p>
            <text:p text:style-name="considerans.al">Het zoveel mogelijk waarborgen van de vrijheid van het verkeer.</text:p>
            <text:p text:style-name="considerans.al">
            <text:span text:style-name="nadrukvet">Is het gewenst om</text:span>
          </text:p>
            <text:p text:style-name="considerans.al">Om de gekoppelde venstertijden aan de geldende geslotenverklaring voor vrachtauto’s in te trekken.</text:p>
            <text:p text:style-name="considerans.al">
            <text:span text:style-name="nadrukvet">Motivering </text:span>
          </text:p>
            <text:p text:style-name="considerans.al">Na een proefperiode gedurende afgelopen schooljaar 2025-2026. Is gebleken dat de ingestelde venstertijden niet worden nageleefd.</text:p>
            <text:p text:style-name="considerans.al">De Sportlaan in Vlodrop is gelegen in een gebied waar zich onder andere een basisschool en sportvoorzieningen bevinden. Ter bescherming van de verkeersveiligheid geldt op de Sportlaan een geslotenverklaring voor vrachtauto’s gedurende de venstertijden van <text:span text:style-name="nadrukvet">08.00 uur tot en met 09.00 uur</text:span> en van <text:span text:style-name="nadrukvet">13.30 uur tot en met 14.30 uur</text:span>. Deze tijdstippen vallen samen met de drukste momenten waarop kinderen en begeleiders zich van en naar school verplaatsen.</text:p>
            <text:p text:style-name="considerans.al">Uit waarnemingen en meldingen blijkt echter dat een aanzienlijk deel van het vrachtverkeer zich niet houdt aan deze venstertijden. Ondanks de bestaande verkeersmaatregel blijven vrachtauto’s tijdens de geslotenverklaring gebruik maken van de Sportlaan. Hierdoor ontstaan verkeersonveilige situaties, met name voor kwetsbare verkeersdeelnemers zoals schoolgaande kinderen, fietsers en voetgangers.</text:p>
            <text:p text:style-name="considerans.al">De huidige regeling met venstertijden blijkt in de praktijk onvoldoende effectief en handhaafbaar om het beoogde veiligheidsniveau te waarborgen. Door de beperkte duur van de geslotenverklaring ontstaat bovendien onduidelijkheid bij weggebruikers over de tijdstippen waarop de Sportlaan wel of niet toegankelijk is voor vrachtauto’s.</text:p>
            <text:p text:style-name="considerans.al">Om de verkeersveiligheid structureel te verbeteren en de kans op conflicten tussen vrachtverkeer en schoolgaande kinderen te minimaliseren, wordt besloten de aan de geslotenverklaring gekoppelde venstertijden in te trekken. Hierdoor gaat een permanente geslotenverklaring voor vrachtauto’s gelden op de Sportlaan. Met deze maatregel wordt de aanwezigheid van vrachtverkeer op deze weg zoveel mogelijk voorkomen en ontstaat een duidelijker en beter handhaafbaar verkeersregime.</text:p>
            <text:p text:style-name="considerans.al">Gelet op het voorgaande wordt het vanuit het oogpunt van verkeersveiligheid noodzakelijk en wenselijk geacht de venstertijden behorende bij de geslotenverklaring voor vrachtauto’s op de Sportlaan in Vlodrop in te trekken en de geslotenverklaring permanent van kracht te laten zijn. Hierdoor wordt de verkeerssituatie voor met name schoolgaande kinderen, fietsers en voetgangers veiliger en duidelijker.</text:p>
            <text:p text:style-name="considerans.al">
            <text:span text:style-name="nadrukvet">
              <text:span text:style-name="nadrukcur">Juridisch kader verkeersbesluit </text:span>
            </text:span>
          </text:p>
            <text:p text:style-name="considerans.al">Van belang zijn de bepalingen in de Wegenverkeerswet 1994, het Reglement Verkeersregels en Verkeerstekens 1990 (RVV) en het Besluit Administratieve bepalingen inzake het Wegverkeer (BABW). In artikel 15, lid 1 van de Wegenverkeerswet is opgenomen dat voor het plaatsen en verwijderen van verkeerstekens een verkeersbesluit vereist is. In het BABW is nader gespecificeerd voor welke verkeerstekens een verkeersbesluit nodig is. </text:p>
            <text:p text:style-name="considerans.al">In artikel 15, lid 2 van de Wegenverkeerswet is opgenomen dat voor het plaatsen of verwijderen van (fysieke) maatregelen die leiden tot een beperking of uitbreiding van het aantal categorieën weggebruikers die gebruik kunnen maken van een weg een verkeersbesluit is vereist. </text:p>
            <text:p text:style-name="considerans.al">Artikel 12 van het BABW bepaalt dat: </text:p>
            <text:p text:style-name="considerans.al">De plaatsing of verwijdering van de hierna genoemde verkeerstekens moet geschieden krachtens een verkeersbesluit: </text:p>
            <text:p text:style-name="considerans.al">a) de borden die zijn opgenomen in de hoofdstukken A tot en met G van bijlage1,</text:p>
            <text:p text:style-name="considerans.al"> behorende bij het RVV 1990, uitgezonderd de borden C22 en E9, alsmede de borden E4, </text:p>
            <text:p text:style-name="considerans.al">E12 en E13, tenzij onder deze verkeersborden een onderbord als bedoeld in artikel 8, tweede lid, onderdeel d, wordt aangebracht; </text:p>
            <text:p text:style-name="considerans.al">b) de volgende verkeerstekens op het wegdek: </text:p>
            <text:p text:style-name="considerans.al">1. doorgetrokken strepen;</text:p>
            <text:p text:style-name="considerans.al"> 2. aanduiding van fietsstroken;</text:p>
            <text:p text:style-name="considerans.al">3. aanduiding van busstroken en busbanen;</text:p>
            <text:p text:style-name="considerans.al">4. voetgangersoversteekplaatsen;</text:p>
            <text:p text:style-name="considerans.al">5. gele doorgetrokken strepen;</text:p>
            <text:p text:style-name="considerans.al">6. gele onderbroken strepen</text:p>
            <text:p text:style-name="considerans.al"> 7. haaientanden </text:p>
            <text:p text:style-name="considerans.al">In onderstaande tekst wordt aangegeven waar borden worden geplaatst en markeringen worden aangebracht. </text:p>
            <text:p text:style-name="considerans.al">Uit artikel 12 BABW blijkt dat voor het plaatsen of verwijderen van fysieke maatregelen, zoals drempels en inritconstructies, geen verkeersbesluit vereist is. Deze fysieke maatregelen vallen dan ook buiten het verkeersbesluit. </text:p>
            <text:p text:style-name="considerans.al">
            <text:span text:style-name="nadrukvet">
              <text:span text:style-name="nadrukcur">Aanpak en inrichting</text:span>
            </text:span>
          </text:p>
            <text:p text:style-name="considerans.al">De venstertijden worden ingetrokken door het verwijderen van het onderbord OB201p (RVV 1990) met daarop de venstertijden. Uitvoering conform situatietekening Z26-069132.</text:p>
            <text:p text:style-name="considerans.al">
            <text:span text:style-name="nadrukvet">Belangenafweging </text:span>
          </text:p>
            <text:p text:style-name="considerans.al"> Overwegende dat:</text:p>
            <text:p text:style-name="considerans.al">- De Sportlaan in Vlodrop een weg is waar dagelijks veel kwetsbare verkeersdeelnemers, waaronder schoolgaande kinderen, fietsers en voetgangers, gebruik van maken; </text:p>
            <text:p text:style-name="considerans.al">- De Sportlaan een belangrijke route vormt voor ouders en verzorgers die kinderen naar school brengen en ophalen; </text:p>
            <text:p text:style-name="considerans.al">- Ter bescherming van de verkeersveiligheid op de Sportlaan een geslotenverklaring voor vrachtauto's geldt tijdens de venstertijden van 08.00 uur tot en met 09.00 uur en van 13.30 uur tot en met 14.30 uur; </text:p>
            <text:p text:style-name="considerans.al">- Uit waarnemingen en meldingen blijkt dat vrachtverkeer zich regelmatig niet houdt aan deze venstertijden en gedurende de geslotenverklaring toch gebruik maakt van de Sportlaan; </text:p>
            <text:p text:style-name="considerans.al">- Hierdoor verkeersonveilige situaties ontstaan, met name tijdens de drukke haal- en brengmomenten van de school; </text:p>
            <text:p text:style-name="considerans.al">- De huidige regeling met venstertijden onvoldoende bijdraagt aan het beoogde doel van het waarborgen van een veilige verkeerssituatie voor schoolgaande kinderen en andere kwetsbare verkeersdeelnemers; </text:p>
            <text:p text:style-name="considerans.al">- Een permanente geslotenverklaring voor vrachtauto's zorgt voor een duidelijkere verkeerssituatie voor zowel weggebruikers als handhavende instanties; </text:p>
            <text:p text:style-name="considerans.al">- Door het intrekken van de venstertijden de handhaafbaarheid van de maatregel wordt verbeterd en onduidelijkheid over de toegestane rijtijden voor vrachtverkeer wordt weggenomen; </text:p>
            <text:p text:style-name="considerans.al">- De belangen van verkeersveiligheid en de bescherming van kwetsbare weggebruikers zwaarder wegen dan het belang van vrachtverkeer om van de Sportlaan gebruik te maken; </text:p>
            <text:p text:style-name="considerans.al">- Voor vrachtverkeer voldoende alternatieve routes beschikbaar zijn om de bestemming te bereiken; </text:p>
            <text:p text:style-name="considerans.al">- Het éénrichtingsverkeer voor vrachtauto’s op de Schaapweg in Vlodrop ook wordt ingetrokken middels een verkeersbesluit geregistreerd onder Z26-069133;</text:p>
            <text:p text:style-name="considerans.al">- Voor zover belanghebbenden nadelige gevolgen ondervinden van het besluit deze niet onevenredig zijn in verhouding tot de met dit besluit te dienen doelen (artikel 3:4, lid 2, van de Algemene wet bestuursrecht).</text:p>
            <text:p text:style-name="considerans.al">
            <text:span text:style-name="nadrukvet">Gehoord </text:span>
          </text:p>
            <text:p text:style-name="considerans.al">Overeenkomstig artikel 24 van het Besluit Administratieve Bepalingen inzake het Wegverkeer is overleg gepleegd omtrent deze maatregel met de taakaccenthouder verkeer van de basiseenheid Echt-Susteren-Roerdalen van de politieregio Limburg en dat zij negatief adviseert. Het betreffende advies is afgegeven op zondag 26 juli 2026.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I</text:number>
                <text:p text:style-name="al">Gedeeltelijk intrekken van het verkeersbesluit geregistreerd onder Z25-054302 en wel door het opheffen van de venstertijden gekoppeld aan de geldende geslotenverklaring voor vrachtauto’s; </text:p>
              </text:list-item>
            </text:list>
            <text:list text:style-name="id1-3-2-2-1-3">
              <text:list-item text:style-override="id1-3-2-2-1-3-1">
                <text:number>II</text:number>
                <text:p text:style-name="al">Een en ander uit te voeren door het verwijderen van het onderbord OB201p (RVV 1990) met daarop de tekst "ma. t/m vr. 08.00 – 09.00 h. 13.30 – 14.30 h". </text:p>
              </text:list-item>
            </text:list>
            <text:p text:style-name="common-al"> <draw:frame><draw:text-box><text:section text:name="plaatje_id1-3-2-2-1-4-1" text:style-name="plaatje"><text:p text:style-name="illustratie_id1-3-2-2-1-4-1-1"><draw:frame draw:style-name="illustratie_id1-3-2-2-1-4-1-1" text:anchor-type="paragraph" svg:width="150mm" svg:height="106mm"><draw:image xlink:href="Pictures/SituatietekeningZ26-069132d.d.090726i03d852d8-113f-495a-97e0-630df2197aec.jpg" xlink:type="simple"/></draw:frame></text:p></text:section></draw:text-box></draw:frame></text:p>
            <text:p text:style-name="common-al"/>
            <text:p text:style-name="common-al">St. Odiliënberg, 9 juli 2026</text:p>
            <text:p text:style-name="common-al"/>
            <text:p text:style-name="common-al">Hoogachtend, </text:p>
            <text:p text:style-name="common-al"/>
            <text:p text:style-name="common-al">Burgemeester en wethouders van de gemeente Roerdalen,</text:p>
            <text:p text:style-name="common-al">krachtens mandaat, </text:p>
            <text:p text:style-name="common-al"/>
            <text:p text:style-name="common-al">G (Guus) Brings</text:p>
            <text:p text:style-name="common-al">Specialist/beleidsmedewerker Openbare Werken, Verkeer</text:p>
            <text:p text:style-name="last-al"/>
            <text:p text:style-name="tekst_bottom"/>
          </text:section>
        </text:section>
        <text:section text:name="bezwaarschrift_id1-3-2-3" text:style-name="bezwaarschrift">
          <text:p text:style-name="bezwaarschrift_top"/>
          <text:p text:style-name="tussenkopvetcur">Bezwaar</text:p>
          <text:p text:style-name="tussenkopcur">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Roerdalen, Postbus 6099, 6077 ZH Sint Odiliënberg. Het maken van bezwaar schorst niet de werking van dit besluit. </text:p>
          <text:p text:style-name="bezwaarschrift_al">Het bezwaarschrift moet ten minste bevatten: </text:p>
          <text:p text:style-name="bezwaarschrift_al"/>
          <text:list text:style-name="id1-3-2-3-5">
            <text:list-item text:style-override="id1-3-2-3-5-1">
              <text:number>a)</text:number>
              <text:p text:style-name="al">naam en adres </text:p>
            </text:list-item>
            <text:list-item text:style-override="id1-3-2-3-5-2">
              <text:number>b)</text:number>
              <text:p text:style-name="al">de dagtekening </text:p>
            </text:list-item>
            <text:list-item text:style-override="id1-3-2-3-5-3">
              <text:number>c)</text:number>
              <text:p text:style-name="al">omschrijving van het besluit waartegen het bezwaarschrift gericht is; Verkeersbesluit "Z26-Z26-069132 Intrekken venterstijden met betrekking tot de geslotenverklaring voor vrachtauto’s op de Sportlaan, Vlodrop’"</text:p>
            </text:list-item>
            <text:list-item text:style-override="id1-3-2-3-5-4">
              <text:number>d)</text:number>
              <text:p text:style-name="al">de gronden van het bezwaar  </text:p>
              <text:p text:style-name="al">Wanneer u van mening bent dat vanwege spoed niet op het besluit op uw bezwaarschrift gewacht kan worden, kunt u bij de voorzieningsrechter van de Rechtbank Limburg, sector Bestuursrecht, Postbus 950 te 6040 AZ Roermond verzoeken dit besluit te schorsen en/of een voorlopige voorziening te treffen.</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632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dalen</meta:user-defined>
    <meta:user-defined meta:name="OVERHEID.Gemeente/OVERHEID.authority">Roerdalen</meta:user-defined>
    <meta:user-defined meta:name="OVERHEID.Informatietype/DC.type">officiële publicatie</meta:user-defined>
    <meta:user-defined meta:name="OVERHEIDop.Rubriek/DC.type">verkeersbesluit of -mededeling</meta:user-defined>
    <meta:user-defined meta:name="OVERHEID.Gemeente/DCTERMS.publisher">Roerda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erdalen - Intrekken venstertijden met betrekking tot de geslotenverklaring voor vrachtauto's - Sportlaan in Vlo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069132</meta:user-defined>
    <meta:user-defined meta:name="DCTERMS.abstract">Intrekken venstertijden met betrekking tot de geslotenverklaring voor vrachtauto's op de Sportlaan, Vlodrop</meta:user-defined>
    <meta:user-defined meta:name="OVERHEIDop.verkeersbordcode">C7</meta:user-defined>
    <dc:language>nl</dc:language>
    <meta:user-defined meta:name="OVERHEIDop.locatietype/OVERHEIDop.gebiedsmarkering">Punt</meta:user-defined>
    <meta:user-defined meta:name="DC.title">Verkeersbesluit: Intrekken venstertijden met betrekking tot de geslotenverklaring voor vrachtauto's op de Sportlaan, Vlodrop</meta:user-defined>
    <meta:user-defined meta:name="DCTERMS.W3CDTF/DCTERMS.available">2026-08-10</meta:user-defined>
    <meta:user-defined meta:name="OVERHEIDop.externeBijlage">Situatietekening Z26-069132|exb-2026-27065</meta:user-defined>
    <meta:user-defined meta:name="DCTERMS.W3CDTF/OVERHEIDop.jaargang">2026</meta:user-defined>
    <meta:user-defined meta:name="OVERHEIDop.publicationIssue">363219</meta:user-defined>
    <meta:user-defined meta:name="OVERHEIDop.GmbID/DC.identifier">gmb-2026-363219</meta:user-defined>
    <meta:user-defined meta:name="OVERHEIDop.versieInformatie"/>
  </office:meta>
</office:document-meta>
</file>