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Biessumerwaard 65, 9931EC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7 juli 2026 een besluit genomen op de aanvraag met zaaknummer Z2026-00003768 voor het vervangen van de bestaande beschoeiing op de locatie Biessumerwaard 65, 9931EC Delfzijl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31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768</meta:user-defined>
    <meta:user-defined meta:name="DCTERMS.abstract">27 juli 2026 verleend voor het vervangen van de bestaande beschoeiing op de locatie Biessumerwaard 65, 9931EC Delfzijl.</meta:user-defined>
    <dc:language>nl</dc:language>
    <meta:user-defined meta:name="OVERHEIDop.locatietype/OVERHEIDop.gebiedsmarkering">Vlak</meta:user-defined>
    <meta:user-defined meta:name="DC.title">Kennisgeving besluit op aanvraag omgevingsvergunning Biessumerwaard 65, 9931EC Delfzij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188</meta:user-defined>
    <meta:user-defined meta:name="OVERHEIDop.GmbID/DC.identifier">gmb-2026-363188</meta:user-defined>
    <meta:user-defined meta:name="OVERHEIDop.versieInformatie"/>
  </office:meta>
</office:document-meta>
</file>