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Maarhuizerweg 8, 9908TB Godlin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gemeente Eemsdelta besloten om de beslistermijn van de aanvraag met zaaknummer Z2026-00002729 voor het realiseren van tijdelijke huisvesting op de locatie Maarhuizerweg 8, 9908TB Godlinze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31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729</meta:user-defined>
    <meta:user-defined meta:name="DCTERMS.abstract">Kennisgeving verlenging beslistermijn voor het realiseren van tijdelijke huisvesting op de locatie Maarhuizerweg 8, 9908TB Godlinze 24 juli 2026.</meta:user-defined>
    <dc:language>nl</dc:language>
    <meta:user-defined meta:name="OVERHEIDop.locatietype/OVERHEIDop.gebiedsmarkering">Vlak</meta:user-defined>
    <meta:user-defined meta:name="DC.title">Kennisgeving verlenging beslistermijn omgevingsvergunning Maarhuizerweg 8, 9908TB Godlinz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184</meta:user-defined>
    <meta:user-defined meta:name="OVERHEIDop.GmbID/DC.identifier">gmb-2026-363184</meta:user-defined>
    <meta:user-defined meta:name="OVERHEIDop.versieInformatie"/>
  </office:meta>
</office:document-meta>
</file>