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271, Bakkerspark 18, 3162PG Rhoo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mgevingsvergunning ontvangen voor 026-1394 Verbouwing Bakkerspark 18 Rhoon locatie Bakkerspark 18, 3162PG Rhoon. De aanvraag is geregistreerd onder zaaknummer Z2026-00000271.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631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271</meta:user-defined>
    <meta:user-defined meta:name="DCTERMS.abstract">Betreft: 026-1394 Verbouwing Bakkerspark 18 Rhoon [Z2026-00000271], Bakkerspark 18, 3162PG Rhoon</meta:user-defined>
    <dc:language>nl</dc:language>
    <meta:user-defined meta:name="OVERHEIDop.locatietype/OVERHEIDop.gebiedsmarkering">Vlak</meta:user-defined>
    <meta:user-defined meta:name="DC.title">Kennisgeving aanvraag omgevingsvergunning Z2026-00000271, Bakkerspark 18, 3162PG Rhoon</meta:user-defined>
    <meta:user-defined meta:name="DCTERMS.W3CDTF/DCTERMS.available">2026-07-29</meta:user-defined>
    <meta:user-defined meta:name="DCTERMS.W3CDTF/OVERHEIDop.jaargang">2026</meta:user-defined>
    <meta:user-defined meta:name="OVERHEIDop.publicationIssue">363180</meta:user-defined>
    <meta:user-defined meta:name="OVERHEIDop.GmbID/DC.identifier">gmb-2026-363180</meta:user-defined>
    <meta:user-defined meta:name="OVERHEIDop.versieInformatie"/>
  </office:meta>
</office:document-meta>
</file>