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oom op de locatie S. Schotanusstraat 4, 7396AS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6 juli 2026</text:p>
            <text:p text:style-name="common-al">Kenmerk: Z2026-00001414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31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14</meta:user-defined>
    <meta:user-defined meta:name="DCTERMS.abstract">S. Schotanusstraat 4, 7396AS Terwolde</meta:user-defined>
    <dc:language>nl</dc:language>
    <meta:user-defined meta:name="OVERHEIDop.locatietype/OVERHEIDop.gebiedsmarkering">Vlak</meta:user-defined>
    <meta:user-defined meta:name="DC.title">Aanvraag omgevingsvergunning voor het kappen van een boom op de locatie S. Schotanusstraat 4, 7396AS Terwol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71</meta:user-defined>
    <meta:user-defined meta:name="OVERHEIDop.GmbID/DC.identifier">gmb-2026-363171</meta:user-defined>
    <meta:user-defined meta:name="OVERHEIDop.versieInformatie"/>
  </office:meta>
</office:document-meta>
</file>