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Buurt BBQ Soomerlustplein op 12 september 2026, Soomerlustplein, Voorburg - kenmerk 000024407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aangevraagd voor Buurt BBQ Soomerlustplein op 12 september 2026 van 16:00 uur tot en met 23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5 juli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3146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6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40700</meta:user-defined>
    <dc:language>nl</dc:language>
    <meta:user-defined meta:name="OVERHEIDop.locatietype/OVERHEIDop.gebiedsmarkering">Vlak</meta:user-defined>
    <meta:user-defined meta:name="DC.title">Aanvraag evenementenvergunning voor Buurt BBQ Soomerlustplein op 12 september 2026, Soomerlustplein, Voorburg - kenmerk 00002440700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46</meta:user-defined>
    <meta:user-defined meta:name="OVERHEIDop.GmbID/DC.identifier">gmb-2026-363146</meta:user-defined>
    <meta:user-defined meta:name="OVERHEIDop.versieInformatie"/>
  </office:meta>
</office:document-meta>
</file>