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Kleine Wittenburgerstraat 106 1018L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verleend</text:p>
            <text:p text:style-name="common-al">Besluit verzonden op: 27-07-2026</text:p>
            <text:p text:style-name="common-al">Zaakadres: Kleine Wittenburgerstraat 106 1018LZ Amsterdam</text:p>
            <text:p text:style-name="common-al">Zaaknummer: Z2026-02950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950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13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503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verleend Kleine Wittenburgerstraat 106 1018LZ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33</meta:user-defined>
    <meta:user-defined meta:name="OVERHEIDop.GmbID/DC.identifier">gmb-2026-363133</meta:user-defined>
    <meta:user-defined meta:name="OVERHEIDop.versieInformatie"/>
  </office:meta>
</office:document-meta>
</file>