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intern verbouwen en wijzigen van de gevels op Schalksakker 2 5571SG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DSO ontvangen:</text:p>
            <text:p text:style-name="common-al">Zaaknummer: 17247980</text:p>
            <text:p text:style-name="common-al">Ontvangstdatum aanvraag: 27-07-2026</text:p>
            <text:p text:style-name="common-al">Plaats/adres: Schalksakker 2 5571SG Bergeijk</text:p>
            <text:p text:style-name="common-al">Omschrijving: het intern verbouwen en wijzigen van de gevels</text:p>
            <text:p text:style-name="common-al">Activiteit(en): Bouw (technisch)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gemaakt. In dat besluit staat of u bezwaar kunt maken of in beroep kunt gaan en of u het besluit kunt bekijken. Als de uitgebreide procedure wordt gevolgd, dan wordt eerst het ontwerpbesluit bekendgemaakt en kunt u dat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6313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3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7980</meta:user-defined>
    <meta:user-defined meta:name="DCTERMS.abstract">intern verbouwen en wijzigen van de gevels</meta:user-defined>
    <dc:language>nl</dc:language>
    <meta:user-defined meta:name="OVERHEIDop.locatietype/OVERHEIDop.gebiedsmarkering">Vlak</meta:user-defined>
    <meta:user-defined meta:name="DC.title">Ontvangen aanvraag omgevingsvergunning voor het intern verbouwen en wijzigen van de gevels op Schalksakker 2 5571SG Bergeij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30</meta:user-defined>
    <meta:user-defined meta:name="OVERHEIDop.GmbID/DC.identifier">gmb-2026-363130</meta:user-defined>
    <meta:user-defined meta:name="OVERHEIDop.versieInformatie"/>
  </office:meta>
</office:document-meta>
</file>