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rt Knolweg 52b te Joure: besluit ambtshalve intrekken van het gedeelte “tanken en opslaan” van LP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ambtshalve gedeeltelijk intrekken omgevingsvergunning</text:span>
          </text:p>
            <text:p text:style-name="common-al"/>
            <text:p text:style-name="common-al">Betreft: Het ambtshalve intrekken van het deel van de vergunning met betrekking tot het leveren en opslaan van LPG.</text:p>
            <text:p text:style-name="common-al">Locatie: Geert Knolweg 52 b te Joure, gemeente De Fryske Marren.</text:p>
            <text:p text:style-name="common-al"/>
            <text:p text:style-name="common-al">Het college van B&amp;W van de gemeente De Fryske Marren is van plan de omgevingsvergunning gedeeltelijk ambtshalve in te trekken onder kenmerk: </text:p>
            <text:p text:style-name="common-al">2024-FUMO-0089826.</text:p>
            <text:p text:style-name="common-al"/>
            <text:p text:style-name="common-al">Belanghebbenden kunnen tegen de beschikking binnen zes weken na de verzenddatum van het besluit bezwaar maken bij het college van burgemeester en wethouders van de gemeente De Fryske Marren.</text:p>
            <text:p text:style-name="common-al"/>
            <text:p text:style-name="common-al">Voor inlichtingen neemt u contact op met de FUMO, e-mail <text:a xlink:href="mailto:info@fumo.nl" xlink:type="simple">info@fumo.nl</text:a> of tel. 0566-75 03 00. Bezoekadres: J.W. de Visserwei 10, 9001 ZE Grou.</text:p>
            <text:p text:style-name="common-al"/>
            <text:p text:style-name="common-al">Bezwaarschriften moeten bevatten: naam en adres, het kenmerk van het betreffende besluit, motivering, datum en ondertekening.</text:p>
            <text:p text:style-name="common-al"/>
            <text:p text:style-name="common-al">Bezwaarschriften kunt u sturen naar: Het college van burgemeester en wethouders van de gemeente De Fryske Marren, Postbus 101, 8500 AC,Jour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6312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De Fryske Marren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ert Knolweg 52b te Joure: besluit ambtshalve intrekken van het gedeelte “tanken en opslaan” van LPG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25</meta:user-defined>
    <meta:user-defined meta:name="OVERHEIDop.GmbID/DC.identifier">gmb-2026-363125</meta:user-defined>
    <meta:user-defined meta:name="OVERHEIDop.versieInformatie"/>
  </office:meta>
</office:document-meta>
</file>