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kabelgoot aan de voorkant van de woning, Aart van der Leeuwkade 86, 2274 LB Voorburg - kenmerk 000024406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kabelgoot aan de voorkant van de woning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24-07-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311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1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1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40638</meta:user-defined>
    <dc:language>nl</dc:language>
    <meta:user-defined meta:name="OVERHEIDop.locatietype/OVERHEIDop.gebiedsmarkering">Punt</meta:user-defined>
    <meta:user-defined meta:name="DC.title">Aanvraag vergunning voor het plaatsen van een kabelgoot aan de voorkant van de woning, Aart van der Leeuwkade 86, 2274 LB Voorburg - kenmerk 00002440638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16</meta:user-defined>
    <meta:user-defined meta:name="OVERHEIDop.GmbID/DC.identifier">gmb-2026-363116</meta:user-defined>
    <meta:user-defined meta:name="OVERHEIDop.versieInformatie"/>
  </office:meta>
</office:document-meta>
</file>