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urth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nieuwe tijdelijke vergunning voor moestuinschool in Buurthaven</text:p>
            <text:p text:style-name="common-al">Zaakadres: buurthaven</text:p>
            <text:p text:style-name="common-al">Datum ontvangst: 12-06-2026</text:p>
            <text:p text:style-name="common-al">Zaaknummer: Z2026-026012</text:p>
            <text:p text:style-name="common-al">DSO-nummer: 202606120089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11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1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1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6012</meta:user-defined>
    <meta:user-defined meta:name="DCTERMS.abstract">nieuwe tijdelijke vergunning voor moestuinschool in Buurthaven</meta:user-defined>
    <dc:language>nl</dc:language>
    <meta:user-defined meta:name="OVERHEIDop.locatietype/OVERHEIDop.gebiedsmarkering">Vlak</meta:user-defined>
    <meta:user-defined meta:name="DC.title">Aanvraag omgevingsvergunning buurtha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13</meta:user-defined>
    <meta:user-defined meta:name="OVERHEIDop.GmbID/DC.identifier">gmb-2026-363113</meta:user-defined>
    <meta:user-defined meta:name="OVERHEIDop.versieInformatie"/>
  </office:meta>
</office:document-meta>
</file>