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499932986i93a6e4f6-7fa7-425c-bfdf-3e0cfa33513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West, verkeersbesluit aanleg gehandicaptenparkeerplaats op kenteken, Admiralengracht 229</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Admiralengracht 229 (parkeervaknummer 118833487198)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6.98867924528301mm"><draw:image xlink:href="Pictures/Afbeelding499932986i93a6e4f6-7fa7-425c-bfdf-3e0cfa335134.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311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1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1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Admiralengracht 229 - Admiralengracht 229</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Admiralengracht 229</meta:user-defined>
    <meta:user-defined meta:name="OVERHEIDop.verkeersbordcode">E6</meta:user-defined>
    <dc:language>nl</dc:language>
    <meta:user-defined meta:name="OVERHEIDop.locatietype/OVERHEIDop.gebiedsmarkering">Punt</meta:user-defined>
    <meta:user-defined meta:name="DC.title">Amsterdam West, verkeersbesluit aanleg gehandicaptenparkeerplaats op kenteken, Admiralengracht 229</meta:user-defined>
    <meta:user-defined meta:name="DCTERMS.W3CDTF/DCTERMS.available">2026-07-29</meta:user-defined>
    <meta:user-defined meta:name="DCTERMS.W3CDTF/OVERHEIDop.jaargang">2026</meta:user-defined>
    <meta:user-defined meta:name="OVERHEIDop.publicationIssue">363112</meta:user-defined>
    <meta:user-defined meta:name="OVERHEIDop.GmbID/DC.identifier">gmb-2026-363112</meta:user-defined>
    <meta:user-defined meta:name="OVERHEIDop.versieInformatie"/>
  </office:meta>
</office:document-meta>
</file>