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Deventerweg 13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bben wij een aanvraag ontvangen voor een familiewoning (pré-mantelzorg) op de locatie Deventerweg 13 in Holten. De aanvraag is geregistreerd onder zaaknummer Z2026-00002700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31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700</meta:user-defined>
    <meta:user-defined meta:name="DCTERMS.abstract">Deventerweg 13 in Holten, een familie woning (pré-mantelzorg)</meta:user-defined>
    <dc:language>nl</dc:language>
    <meta:user-defined meta:name="OVERHEIDop.locatietype/OVERHEIDop.gebiedsmarkering">Vlak</meta:user-defined>
    <meta:user-defined meta:name="DC.title">Kennisgeving ontvangst aanvraag omgevingsvergunning (omgevingsplan) Deventerweg 13 in Ho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08</meta:user-defined>
    <meta:user-defined meta:name="OVERHEIDop.GmbID/DC.identifier">gmb-2026-363108</meta:user-defined>
    <meta:user-defined meta:name="OVERHEIDop.versieInformatie"/>
  </office:meta>
</office:document-meta>
</file>