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organiseren van een afscheidsevenement, Raadhuisplein 1 en in het bestuurscentrum in Voorhout (plein en binnen), Z2026-000021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</text:p>
              </text:list-item>
            </text:list>
            <text:p text:style-name="common-al">Ingangsdatum van:  26 september 2026</text:p>
            <text:p text:style-name="common-al">Einddatum tot en met: 26 september 2026</text:p>
            <text:p text:style-name="common-al">
            <text:span text:style-name="nadrukcur">Datum besluit: </text:span>27 juli 2026</text:p>
            <text:p text:style-name="common-al">
            <text:span text:style-name="nadrukcur">Uiterlijke datum voor bezwaar: </text:span>7 september 2026</text:p>
            <text:p text:style-name="common-al">Kenmerk besluit: Z2026-00002173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31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3</meta:user-defined>
    <dc:language>nl</dc:language>
    <meta:user-defined meta:name="OVERHEIDop.locatietype/OVERHEIDop.gebiedsmarkering">Vlak</meta:user-defined>
    <meta:user-defined meta:name="DC.title">Afgehandelde Evenementenvergunning voor het organiseren van een afscheidsevenement, Raadhuisplein 1 en in het bestuurscentrum in Voorhout (plein en binnen), Z2026-0000217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05</meta:user-defined>
    <meta:user-defined meta:name="OVERHEIDop.GmbID/DC.identifier">gmb-2026-363105</meta:user-defined>
    <meta:user-defined meta:name="OVERHEIDop.versieInformatie"/>
  </office:meta>
</office:document-meta>
</file>