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perceel grond ter plaatse van Tjasker 1 Tiel</text:p>
      <text:section text:name="regeling_id1-3-2" text:style-name="regeling">
        <text:section text:name="aanhef_id1-3-2-1" text:style-name="aanhef">
          <text:section text:name="preambule_id1-3-2-1-1" text:style-name="preambule">
            <text:p text:style-name="al">De gemeente Tiel geeft hierbij kennis van haar voornemen tot verkoop van het perceel ter grootte van 27 m², plaatselijk bekend nabij Tjasker 1 in Tiel, kadastraal bekend gemeente Tiel, sectie P, nummer 822 (ged.), aan netbeheerder Liander N.V., voor het plaatsen van een transformatorruimte ten behoeve van de elektriciteitsvoorziening.</text:p>
            <text:p text:style-name="al">
            <text:span text:style-name="nadrukvet">Motivering</text:span>
          </text:p>
            <text:p text:style-name="al">De gemeente Tiel meent dat netbeheerder Liander N.V. de enige serieuze gegadigde is die in aanmerking komt voor de koop van deze grond. De beoogde locatie is door partijen geschikt bevonden voor de realisatie van een nieuwe transformatorruimte ten behoeve van het verzwaren van het elektriciteitsnetwerk.</text:p>
            <text:p text:style-name="al">Als u het niet eens bent met de voorgenomen verkoop, dan dient u dat binnen 20 kalenderdagen na publicatie op <text:a xlink:href="https://www.tiel.nl/uitgifte-onroerend-goed-een-op-een" xlink:type="simple">www.tiel.nl</text:a> (uiterlijk 15 augustus 2026) kenbaar te maken door een kort geding aanhangig te maken bij de voorzieningenrechter van de rechtbank Gelderland.</text:p>
            <text:p text:style-name="al">Als u vragen heeft over deze beoogde verkoop dan kunt u per e-mail contact opnemen via <text:a xlink:href="mailto:gronden@tiel.nl" xlink:type="simple">gronden@tiel.nl</text:a>.</text:p>
            <text:p text:style-name="al"/>
            <text:p text:style-name="al">De gemeente Tiel geeft hiermee uitvoering aan de uitspraak van de Hoge Raad in het 'Didam'-arrest van 26 november 2021. Lees meer over deze uitspraak en de consequenties op de website van de <text:a xlink:href="https://uitspraken.rechtspraak.nl/details?id=ECLI:NL:HR:2024:1661" xlink:type="simple">Rijksoverheid</text:a>.</text:p>
            <text:p text:style-name="al"/>
            <text:p text:style-name="al">Tiel, 27 juli 2026</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6310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0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0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Tiel</meta:user-defined>
    <meta:user-defined meta:name="OVERHEID.Informatietype/DC.type">officiële publicatie</meta:user-defined>
    <meta:user-defined meta:name="OVERHEIDop.Rubriek/DC.type">overige overheidsinformatie</meta:user-defined>
    <meta:user-defined meta:name="OVERHEID.Gemeente/OVERHEID.authority">Tiel</meta:user-defined>
    <meta:user-defined meta:name="OVERHEID.Gemeente/DCTERMS.publisher">Tiel</meta:user-defined>
    <meta:user-defined meta:name="OVERHEID.TaxonomieBeleidsagendaDecentraal/OVERHEID.category">Bestuur | Organisatie en beleid</meta:user-defined>
    <meta:user-defined meta:name="DCTERMS.abstract">Voorgenomen verkoop perceel grond ter plaatse van Tjasker 1 Tiel</meta:user-defined>
    <dc:language>nl</dc:language>
    <meta:user-defined meta:name="OVERHEIDop.locatietype/OVERHEIDop.gebiedsmarkering">Adres</meta:user-defined>
    <meta:user-defined meta:name="DC.title">Voorgenomen verkoop perceel grond ter plaatse van Tjasker 1 Tiel</meta:user-defined>
    <meta:user-defined meta:name="DCTERMS.W3CDTF/DCTERMS.available">2026-07-29</meta:user-defined>
    <meta:user-defined meta:name="DCTERMS.W3CDTF/OVERHEIDop.jaargang">2026</meta:user-defined>
    <meta:user-defined meta:name="OVERHEIDop.publicationIssue">363100</meta:user-defined>
    <meta:user-defined meta:name="OVERHEIDop.GmbID/DC.identifier">gmb-2026-363100</meta:user-defined>
    <meta:user-defined meta:name="OVERHEIDop.versieInformatie"/>
  </office:meta>
</office:document-meta>
</file>