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alistraat 44, 2585 XT 's-Gravenhage, Balistraat 46, 2585 XT 's-Gravenhage, Balistraat 46 B, 2585 X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de verleende omgevingsvergunning met kenmerk  VTH2025-33609 d.d. 16-04-2026 voor de Balistraat 44 en 46 welke wijziging bestaat uit het realiseren van twee woningen in plaats van 1 woning alsmede het gewijzigd uitvoeren van de interne indeling, hoofddraagconstructie, gevels, patio, dak, dakterras en op het dak van Balistraat 46b het toevoegen van zonnepanelen </text:p>
            <text:p text:style-name="common-al"/>
            <text:p text:style-name="common-al">Ons kenmerk: VTH2026-5661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alistraat 44, 2585 XT 's-Gravenhage, Balistraat 46, 2585 XT 's-Gravenhage, Balistraat 46 B, 2585 XT 's-Gravenhage, Balistraat 44 2585 XT 's-Gravenhage</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09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9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9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615</meta:user-defined>
    <meta:user-defined meta:name="DCTERMS.abstract">het gewijzigd uitvoeren van de vergunning met kenmerk  VTH2025-33609 d.d. 16-04-2026 voor de Balistraat 44 en 46 welke wijziging bestaat uit het realiseren van twee woningen in plaats van 1 woning alsmede het gewijzigd uitvoeren van de interne indeling, hoofddraagconstructie, gevels, patio en dak</meta:user-defined>
    <dc:language>nl</dc:language>
    <meta:user-defined meta:name="DC.title">Omgevingsvergunning - Beschikking Verleend, Balistraat 44, 2585 XT 's-Gravenhage, Balistraat 46, 2585 XT 's-Gravenhage, Balistraat 46 B, 2585 XT 's-Gravenhage</meta:user-defined>
    <meta:user-defined meta:name="OVERHEIDop.datumEindeReactietermijn">2026-09-07</meta:user-defined>
    <meta:user-defined meta:name="OVERHEIDop.terinzageleggingBG">https://www.digitale-inzage.nl/Den%20Haag/dossier/XN2D9sVB-km-Xo8vBCDO7A</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7060</meta:user-defined>
    <meta:user-defined meta:name="OVERHEIDop.publicationIssue">363093</meta:user-defined>
    <meta:user-defined meta:name="OVERHEIDop.GmbID/DC.identifier">gmb-2026-363093</meta:user-defined>
    <meta:user-defined meta:name="OVERHEIDop.versieInformatie"/>
  </office:meta>
</office:document-meta>
</file>