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35997198i0821a354-0c9f-40f5-a19f-1adc881f2317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oord, verkeersbesluit opheffen gehandicaptenparkeerplaats op kenteken, Dierenriem ter hoogte van Virgohof 51-103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op de Dierenriem, ter hoogte van Virgohof 51-103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op de Dierenriem, ter hoogte van Virgohof 51-103 (parkeervaknummer 120480492370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6.60377358490565mm"><draw:image xlink:href="Pictures/Afbeelding135997198i0821a354-0c9f-40f5-a19f-1adc881f2317.png" xlink:type="simple"/></draw:frame></text:p>
            </text:section></draw:text-box></draw:frame>
          </text:p>
            <text:p text:style-name="common-al">Amsterdam,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09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9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9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Dierenriem ter hoogte van Virgohof 51-103 - Dierenriem ter hoogte van Virgohof 51-10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Dierenriem ter hoogte van Virgohof 51-103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Noord, verkeersbesluit opheffen gehandicaptenparkeerplaats op kenteken, Dierenriem ter hoogte van Virgohof 51-103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91</meta:user-defined>
    <meta:user-defined meta:name="OVERHEIDop.GmbID/DC.identifier">gmb-2026-363091</meta:user-defined>
    <meta:user-defined meta:name="OVERHEIDop.versieInformatie"/>
  </office:meta>
</office:document-meta>
</file>