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 en technisch) Mantelet 63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bben wij een aanvraag ontvangen voor het plaatsen van een carport  op de locatie Mantelet 63 in Rijssen. De aanvraag is geregistreerd onder zaaknummer Z2026-0000270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30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04</meta:user-defined>
    <meta:user-defined meta:name="DCTERMS.abstract">Mantelet 63 in Rijssen, het plaatsen van een carport </meta:user-defined>
    <dc:language>nl</dc:language>
    <meta:user-defined meta:name="OVERHEIDop.locatietype/OVERHEIDop.gebiedsmarkering">Vlak</meta:user-defined>
    <meta:user-defined meta:name="DC.title">Kennisgeving ontvangst aanvraag omgevingsvergunning (omgevingsplan en technisch) Mantelet 63 in Rijss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084</meta:user-defined>
    <meta:user-defined meta:name="OVERHEIDop.GmbID/DC.identifier">gmb-2026-363084</meta:user-defined>
    <meta:user-defined meta:name="OVERHEIDop.versieInformatie"/>
  </office:meta>
</office:document-meta>
</file>