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realiseren van een B&amp;B in bestaande schuur, Kuipersweg 4, 7151 MT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is een aanvraag ontvangen voor het realiseren van een B&amp;B in bestaande schuur op locatie Kuipersweg 4, 7151 MT Eibergen. De aanvraag is geregistreerd onder zaaknummer Z2026-00001359. De aanvraag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308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8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8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59</meta:user-defined>
    <meta:user-defined meta:name="DCTERMS.abstract">Betreft: Aanvraag op locatie Kuipersweg 4, 7151MT Eibergen</meta:user-defined>
    <dc:language>nl</dc:language>
    <meta:user-defined meta:name="OVERHEIDop.locatietype/OVERHEIDop.gebiedsmarkering">Vlak</meta:user-defined>
    <meta:user-defined meta:name="DC.title">Aanvraag vergunning voor realiseren van een B&amp;B in bestaande schuur, Kuipersweg 4, 7151 MT Eiber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082</meta:user-defined>
    <meta:user-defined meta:name="OVERHEIDop.GmbID/DC.identifier">gmb-2026-363082</meta:user-defined>
    <meta:user-defined meta:name="OVERHEIDop.versieInformatie"/>
  </office:meta>
</office:document-meta>
</file>