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Pelterpad 2 6021DB Bu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24-07-2026 een aanvraag omgevingsvergunning ontvangen.</text:p>
            <text:p text:style-name="common-al">Het betreft een aanvraag op locatie Pelterpad 2 6021DB Budel met omschrijving BOPA Statische opslag Pelterpad 2 Budel.</text:p>
            <text:p text:style-name="common-al">De zaak is geregistreerd onder nummer 507421 en is aangevraagd voor de volgende onderdelen: Buitenplanse omgevingsplanactiviteit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6307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7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7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507421</meta:user-defined>
    <meta:user-defined meta:name="DCTERMS.abstract">BOPA Statische opslag Pelterpad 2 Budel - DSO 2026072400539 - Zaak 507421 - Uw referentie: Pelterpad 2 Budel - BOPA Statische opsla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Pelterpad 2 6021DB Bud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77</meta:user-defined>
    <meta:user-defined meta:name="OVERHEIDop.GmbID/DC.identifier">gmb-2026-363077</meta:user-defined>
    <meta:user-defined meta:name="OVERHEIDop.versieInformatie"/>
  </office:meta>
</office:document-meta>
</file>