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342148829iae8346ed-bccd-421c-bdfd-4eee389b170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aanleg gehandicaptenparkeerplaats op kenteken, Limmenstraat 91-147</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Limmenstraat 91-147 (parkeervaknummer 125685489629)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79.96415094339623mm"><draw:image xlink:href="Pictures/Afbeelding342148829iae8346ed-bccd-421c-bdfd-4eee389b1705.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307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7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7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Limmenstraat 91-147 - Limmenstraat 91-14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Limmenstraat 91-147</meta:user-defined>
    <meta:user-defined meta:name="OVERHEIDop.verkeersbordcode">E6</meta:user-defined>
    <dc:language>nl</dc:language>
    <meta:user-defined meta:name="OVERHEIDop.locatietype/OVERHEIDop.gebiedsmarkering">Punt</meta:user-defined>
    <meta:user-defined meta:name="DC.title">Amsterdam Noord, verkeersbesluit aanleg gehandicaptenparkeerplaats op kenteken, Limmenstraat 91-147</meta:user-defined>
    <meta:user-defined meta:name="DCTERMS.W3CDTF/DCTERMS.available">2026-07-29</meta:user-defined>
    <meta:user-defined meta:name="DCTERMS.W3CDTF/OVERHEIDop.jaargang">2026</meta:user-defined>
    <meta:user-defined meta:name="OVERHEIDop.publicationIssue">363073</meta:user-defined>
    <meta:user-defined meta:name="OVERHEIDop.GmbID/DC.identifier">gmb-2026-363073</meta:user-defined>
    <meta:user-defined meta:name="OVERHEIDop.versieInformatie"/>
  </office:meta>
</office:document-meta>
</file>