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168161064icbb452d3-6d77-4c18-8227-6442c99b219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oord, verkeersbesluit opheffen gehandicaptenparkeerplaats op kenteken, Voordek 33-40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Voordek 33-40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Voordek 33-40 (parkeervaknummer 122950491630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93.14716981132075mm"><draw:image xlink:href="Pictures/Afbeelding1168161064icbb452d3-6d77-4c18-8227-6442c99b219d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06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Voordek 33-40 - Voordek 33-4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Voordek 33-40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Noord, verkeersbesluit opheffen gehandicaptenparkeerplaats op kenteken, Voordek 33-4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65</meta:user-defined>
    <meta:user-defined meta:name="OVERHEIDop.GmbID/DC.identifier">gmb-2026-363065</meta:user-defined>
    <meta:user-defined meta:name="OVERHEIDop.versieInformatie"/>
  </office:meta>
</office:document-meta>
</file>