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aanleggen van sleufsilo's, Hagensweg 2, 7152 BR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is een aanvraag ontvangen voor het aanleggen van sleufsilo's op locatie Hagensweg 2, 7152 BR Eibergen. De aanvraag is geregistreerd onder zaaknummer Z2026-00001358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305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58</meta:user-defined>
    <meta:user-defined meta:name="DCTERMS.abstract">Betreft: Aanvraag op locatie Hagensweg 2, 7152BR Eibergen</meta:user-defined>
    <dc:language>nl</dc:language>
    <meta:user-defined meta:name="OVERHEIDop.locatietype/OVERHEIDop.gebiedsmarkering">Vlak</meta:user-defined>
    <meta:user-defined meta:name="DC.title">Aanvraag vergunning voor aanleggen van sleufsilo's, Hagensweg 2, 7152 BR Eiberg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055</meta:user-defined>
    <meta:user-defined meta:name="OVERHEIDop.GmbID/DC.identifier">gmb-2026-363055</meta:user-defined>
    <meta:user-defined meta:name="OVERHEIDop.versieInformatie"/>
  </office:meta>
</office:document-meta>
</file>