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 plaatsen container aan Rulstraat 11 C, 4901 LM Oosterhout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/> Rulstraat 11C, Tijdelijk gebruik gemeentegrond plaatsen container (1102156 ontvangen 23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15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30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15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tijdelijk gebruik gemeentegrond plaatsen container aan Rulstraat 11 C, 4901 LM Oosterhout,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3019</meta:user-defined>
    <meta:user-defined meta:name="OVERHEIDop.GmbID/DC.identifier">gmb-2026-363019</meta:user-defined>
    <meta:user-defined meta:name="OVERHEIDop.versieInformatie"/>
  </office:meta>
</office:document-meta>
</file>