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Zwanenbloem 13, 8096NE Old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:</text:span>
          </text:p>
            <text:p text:style-name="common-al">- Zwanenbloem 13 in Oldebroek, voor het plaatsen van een tijdelijke woonunit, ontvangen op 26 juli 2026 (zaaknummer R2026-01998).</text:p>
            <text:p text:style-name="last-al">U kunt geen bezwaar indienen tegen een aangevraag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6301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1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1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debro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R2026-01998</meta:user-defined>
    <meta:user-defined meta:name="DCTERMS.abstract">Betreft: Aanvraag op locatie Zwanenbloem 13, 8096NE Oldebroek</meta:user-defined>
    <dc:language>nl</dc:language>
    <meta:user-defined meta:name="OVERHEIDop.locatietype/OVERHEIDop.gebiedsmarkering">Vlak</meta:user-defined>
    <meta:user-defined meta:name="DC.title">Kennisgeving ontvangst Aanvraag Omgevingsvergunning, Zwanenbloem 13, 8096NE Oldebroek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3017</meta:user-defined>
    <meta:user-defined meta:name="OVERHEIDop.GmbID/DC.identifier">gmb-2026-363017</meta:user-defined>
    <meta:user-defined meta:name="OVERHEIDop.versieInformatie"/>
  </office:meta>
</office:document-meta>
</file>