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Ambachtstraat 2, 4231 DP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7-2026 heeft de gemeente een aanvraag omgevingsvergunning (regulier) ontvangen voor het perceel Ambachtstraat 2, 4231 DP Meerkerk. De aanvraag is geregistreerd onder zaaknummer OVR-2026-012058. De aanvraag betreft het plaatsen van een reclame op het bedrijfspand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29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OVR-2026-012058</meta:user-defined>
    <dc:language>nl</dc:language>
    <meta:user-defined meta:name="OVERHEIDop.locatietype/OVERHEIDop.gebiedsmarkering">Punt</meta:user-defined>
    <meta:user-defined meta:name="DC.title">Ingekomen aanvraag omgevingsvergunning Ambachtstraat 2, 4231 DP Meerker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99</meta:user-defined>
    <meta:user-defined meta:name="OVERHEIDop.GmbID/DC.identifier">gmb-2026-362999</meta:user-defined>
    <meta:user-defined meta:name="OVERHEIDop.versieInformatie"/>
  </office:meta>
</office:document-meta>
</file>