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inksterbloemplein 77, 2555 E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Robinia Pseudoacacia (stamomtrek 56 cm), staande in de voortuin van het perceel Pinksterbloemplein 77</text:p>
            <text:p text:style-name="common-al"/>
            <text:p text:style-name="common-al">Ons kenmerk: VTH2026-6485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inksterbloemplein 77, 2555 E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99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4850</meta:user-defined>
    <meta:user-defined meta:name="DCTERMS.abstract">het kappen van 1 Robinia Pseudoacacia (stamomtrek 56 cm), staande in de voortuin van het perceel Pinksterbloemplein 77</meta:user-defined>
    <dc:language>nl</dc:language>
    <meta:user-defined meta:name="OVERHEIDop.locatietype/OVERHEIDop.gebiedsmarkering">Punt</meta:user-defined>
    <meta:user-defined meta:name="DC.title">Omgevingsvergunning - Aangevraagd, Pinksterbloemplein 77, 2555 ES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93</meta:user-defined>
    <meta:user-defined meta:name="OVERHEIDop.GmbID/DC.identifier">gmb-2026-362993</meta:user-defined>
    <meta:user-defined meta:name="OVERHEIDop.versieInformatie"/>
  </office:meta>
</office:document-meta>
</file>