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bouwen 4 nieuwe woningen, Steenstraat 95, 95A en Heibloemseweg 2A en 2B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7 juli 2026 een besluit genomen op de aanvraag omgevingsvergunning voor het bouwen 4 nieuwe woningen op de locatie Steenstraat 95, 95A en Heibloemseweg 2A en 2B Panningen. De aanvraag is geregistreerd onder zaaknummer Z2025-00013722.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30 juli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5-00013722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28 juli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298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8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8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13722</meta:user-defined>
    <meta:user-defined meta:name="DCTERMS.abstract">Betreft:  Besluit op locatie Steenstraat 95, 95A en Heibloemseweg 2A en 2B Panningen</meta:user-defined>
    <dc:language>nl</dc:language>
    <meta:user-defined meta:name="OVERHEIDop.locatietype/OVERHEIDop.gebiedsmarkering">Vlak</meta:user-defined>
    <meta:user-defined meta:name="DC.title">Toestemming voor bouwen 4 nieuwe woningen, Steenstraat 95, 95A en Heibloemseweg 2A en 2B Panningen</meta:user-defined>
    <meta:user-defined meta:name="DCTERMS.W3CDTF/DCTERMS.available">2026-07-29</meta:user-defined>
    <meta:user-defined meta:name="DCTERMS.W3CDTF/OVERHEIDop.jaargang">2026</meta:user-defined>
    <meta:user-defined meta:name="OVERHEIDop.publicationIssue">362984</meta:user-defined>
    <meta:user-defined meta:name="OVERHEIDop.GmbID/DC.identifier">gmb-2026-362984</meta:user-defined>
    <meta:user-defined meta:name="OVERHEIDop.versieInformatie"/>
  </office:meta>
</office:document-meta>
</file>