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brengen van lichtkunst op de gevels van de HKU, Nieuwekade 1, 3511RV Utrecht, GU-Z2026-00626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640</text:p>
            <text:p text:style-name="common-al">Toelichting: het aanbrengen van lichtkunst op de gevels van de HKU</text:p>
            <text:p text:style-name="common-al">Datum ontvangst aanvraag: 24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297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GU-Z2026-0062640</meta:user-defined>
    <meta:user-defined meta:name="DCTERMS.abstract">Toelichting: het aanbrengen van lichtkunst op de gevels van de HKU</meta:user-defined>
    <dc:language>nl</dc:language>
    <meta:user-defined meta:name="OVERHEIDop.locatietype/OVERHEIDop.gebiedsmarkering">Vlak</meta:user-defined>
    <meta:user-defined meta:name="DC.title">Aanvraag omgevingsvergunning, het aanbrengen van lichtkunst op de gevels van de HKU, Nieuwekade 1, 3511RV Utrecht, GU-Z2026-0062640</meta:user-defined>
    <meta:user-defined meta:name="OVERHEIDop.datumEindeReactietermijn">2026-09-18</meta:user-defined>
    <meta:user-defined meta:name="OVERHEIDop.terinzageleggingBG">https://jeleefomgeving.nl/inzien/002220647/6356c9aa-ea5b-41d8-8ef1-3765bd1d65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72</meta:user-defined>
    <meta:user-defined meta:name="OVERHEIDop.GmbID/DC.identifier">gmb-2026-362972</meta:user-defined>
    <meta:user-defined meta:name="OVERHEIDop.versieInformatie"/>
  </office:meta>
</office:document-meta>
</file>