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gewijzigd uitvoeren van een omgevingsvergunning (het wijzigen van de voorgevel) verleend onder nummer 0809Z2302888 aan Hoofdstraat 64, 5171 D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oofdstraat 64, 5171 DE Kaatsheuvel,</text:span> het gewijzigd uitvoeren van een omgevingsvergunning (het wijzigen van de voorgevel) verleend onder nummer 0809Z2302888 (0809Z2612227 ontvangen 23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296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227</meta:user-defined>
    <dc:language>nl</dc:language>
    <meta:user-defined meta:name="OVERHEIDop.locatietype/OVERHEIDop.gebiedsmarkering">Punt</meta:user-defined>
    <meta:user-defined meta:name="DC.title">Aanvraag vergunning voor het gewijzigd uitvoeren van een omgevingsvergunning (het wijzigen van de voorgevel) verleend onder nummer 0809Z2302888 aan Hoofdstraat 64, 5171 D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69</meta:user-defined>
    <meta:user-defined meta:name="OVERHEIDop.GmbID/DC.identifier">gmb-2026-362969</meta:user-defined>
    <meta:user-defined meta:name="OVERHEIDop.versieInformatie"/>
  </office:meta>
</office:document-meta>
</file>