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verenigingsgebouw, 1,15,16 en 30 augustus 2026, Noorden Theresiahof 9. - Club 50+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heresiahof 9, Noorden - melding is ontvangen voor het houden van een besloten activiteit op 1,15,16 en 30 augustus 2026, door Club 50+.</text:p>
            <text:p text:style-name="last-al">Geen zienswijze, bezwaar of beroep mogelijk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6296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gebruik verenigingsgebouw, 1,15,16 en 30 augustus 2026, Noorden Theresiahof 9. - Club 50+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68</meta:user-defined>
    <meta:user-defined meta:name="OVERHEIDop.GmbID/DC.identifier">gmb-2026-362968</meta:user-defined>
    <meta:user-defined meta:name="OVERHEIDop.versieInformatie"/>
  </office:meta>
</office:document-meta>
</file>