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Nieuwbouw vuiloverslagstation UMCUtrecht2, Heidelberglaan 100 in Utrecht, GU-Z2026-00626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639</text:p>
            <text:p text:style-name="common-al">Toelichting: Nieuwbouw vuiloverslagstation UMCUtrecht2</text:p>
            <text:p text:style-name="common-al">Datum ontvangst aanvraag: 24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296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6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6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2639</meta:user-defined>
    <meta:user-defined meta:name="DCTERMS.abstract">Toelichting: Nieuwbouw vuiloverslagstation UMCUtrecht2</meta:user-defined>
    <dc:language>nl</dc:language>
    <meta:user-defined meta:name="OVERHEIDop.locatietype/OVERHEIDop.gebiedsmarkering">Vlak</meta:user-defined>
    <meta:user-defined meta:name="DC.title">Aanvraag omgevingsvergunning, Nieuwbouw vuiloverslagstation UMCUtrecht2, Heidelberglaan 100 in Utrecht, GU-Z2026-0062639</meta:user-defined>
    <meta:user-defined meta:name="OVERHEIDop.datumEindeReactietermijn">2026-09-18</meta:user-defined>
    <meta:user-defined meta:name="OVERHEIDop.terinzageleggingBG">https://jeleefomgeving.nl/inzien/002220647/d0473087-cab8-4284-ae02-dbfca802d15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965</meta:user-defined>
    <meta:user-defined meta:name="OVERHEIDop.GmbID/DC.identifier">gmb-2026-362965</meta:user-defined>
    <meta:user-defined meta:name="OVERHEIDop.versieInformatie"/>
  </office:meta>
</office:document-meta>
</file>