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1 februariweg 9, 3249BK Herkingen</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aanvraag ontvangen voor een omgevingsvergunning betreffende het splitsen van een bestaande bedrijfsruimte op locatie 1 februariweg 9, 3249BK Herkingen. De aanvraag is geregistreerd onder zaaknummer Z2026-01184. De aanvraag betreft:</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629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184</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omgevingsvergunning 1 februariweg 9, 3249BK Herkingen</meta:user-defined>
    <meta:user-defined meta:name="DCTERMS.W3CDTF/DCTERMS.available">2026-08-04</meta:user-defined>
    <meta:user-defined meta:name="DCTERMS.W3CDTF/OVERHEIDop.jaargang">2026</meta:user-defined>
    <meta:user-defined meta:name="OVERHEIDop.publicationIssue">362955</meta:user-defined>
    <meta:user-defined meta:name="OVERHEIDop.GmbID/DC.identifier">gmb-2026-362955</meta:user-defined>
    <meta:user-defined meta:name="OVERHEIDop.versieInformatie"/>
  </office:meta>
</office:document-meta>
</file>